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40d4fe70aa8261f5ec3ef6035dcdd6e.png"/>
  <manifest:file-entry manifest:media-type="image/gif" manifest:full-path="Pictures/ef11a2459fc8c34e8b6d3e16b2c301c8.gif"/>
  <manifest:file-entry manifest:media-type="image/gif" manifest:full-path="Pictures/8574ede81f6383f4cf4bfc64f3ab443b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340d4fe70aa8261f5ec3ef6035dcdd6e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repo.kuarta.co.id/simralwiki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download.dokuwiki.org/" text:style-name="Internet_20_link" text:visited-style-name="Visited_20_Internet_20_Link">http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repo.kuarta.co.id/simralwiki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0.396875cm" svg:height="0.396875cm"><draw:image xlink:href="Pictures/ef11a2459fc8c34e8b6d3e16b2c301c8.gif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download.dokuwiki.org/" text:style-name="Internet_20_link" text:visited-style-name="Visited_20_Internet_20_Link">Download DokuWiki</text:a> <draw:frame draw:style-name="media" draw:name="2" text:anchor-type="as-char" draw:z-index="2" svg:width="0.396875cm" svg:height="0.396875cm"><draw:image xlink:href="Pictures/ef11a2459fc8c34e8b6d3e16b2c301c8.gif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0.396875cm" svg:height="0.396875cm"><draw:image xlink:href="Pictures/ef11a2459fc8c34e8b6d3e16b2c301c8.gif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0.396875cm" svg:height="0.396875cm"><draw:image xlink:href="Pictures/ef11a2459fc8c34e8b6d3e16b2c301c8.gif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0.396875cm" svg:height="0.396875cm"><draw:image xlink:href="Pictures/ef11a2459fc8c34e8b6d3e16b2c301c8.gif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5 (c)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Footnote">Please do not contact me for help and support --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0.396875cm" svg:height="0.396875cm"><draw:image xlink:href="Pictures/8574ede81f6383f4cf4bfc64f3ab443b.gif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wiki:dokuwiki</dc:title>
  </office:meta>
</office:document-meta>
</file>