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f69a75feaf68164115752472bdd053.jpg"/>
  <manifest:file-entry manifest:media-type="image/jpeg" manifest:full-path="Pictures/aa6187e5937eef5afb65fd81a14c71e2.jpg"/>
  <manifest:file-entry manifest:media-type="image/jpeg" manifest:full-path="Pictures/672b1b8ec324f828af1aeaca19c5b3c0.jpg"/>
  <manifest:file-entry manifest:media-type="image/png" manifest:full-path="Pictures/bdc69509e8ea0962eff4361c6eb0f5f1.png"/>
  <manifest:file-entry manifest:media-type="image/jpeg" manifest:full-path="Pictures/7f38d232bc986e510590f34e230619eb.jpg"/>
  <manifest:file-entry manifest:media-type="image/jpeg" manifest:full-path="Pictures/5c3ba078ff086528fd7ce686e93a77a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tim_anggaran"/><text:bookmark-start text:name="__RefHeading___prosedur_operasional_tim_anggaran_1"/><text:bookmark-start text:name="prosedur_operasional_tim_anggaran"/>Prosedur Operasional Tim Anggaran<text:bookmark-end text:name="__RefHeading___prosedur_operasional_tim_anggaran_1"/><text:bookmark-end text:name="prosedur_operasional_tim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Tim Anggaran pada Aplikasi SIMR@L berfungsi untuk mendaftarkan nama-nama  personil yang termasuk dalam tim anggaran keuangan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personil Tim Anggar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Tim Anggaran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tim anggar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Tim Anggaran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Tim Anggaran,</text:span>  maka akan tampil List Tim Anggaran seperti pada gambar berikut:<draw:frame draw:style-name="media" draw:name="0" text:anchor-type="as-char" draw:z-index="0" svg:width="50.64125cm" style:rel-width="100%" svg:height="15.875cm" style:rel-height="scale"><draw:image xlink:href="Pictures/23f69a75feaf68164115752472bdd053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Tim Anggaran untuk mengisi/menambah tim anggaran, maka akan ditampilkan form input sebagai berikut:​​​​​​​<draw:frame draw:style-name="media" draw:name="2" text:anchor-type="as-char" draw:z-index="2" svg:width="44.476458333333cm" style:rel-width="100%" svg:height="10.530416666667cm" style:rel-height="scale"><draw:image xlink:href="Pictures/672b1b8ec324f828af1aeaca19c5b3c0.jpg" xlink:type="simple" xlink:show="embed" xlink:actuate="onLoad"/></draw:frame></text:p>
        </text:list-item>
        <text:list-item>
          <text:p text:style-name="List_20_1_Content"> <text:span text:style-name="Strong_20_Emphasis">No Urut</text:span>  diisi dengan nomor urut personil</text:p>
        </text:list-item>
        <text:list-item>
          <text:p text:style-name="List_20_1_Content"> <text:span text:style-name="Strong_20_Emphasis">NIP</text:span>  diisi dengan NIP personil tim anggaran</text:p>
        </text:list-item>
        <text:list-item>
          <text:p text:style-name="List_20_1_Content"> <text:span text:style-name="Strong_20_Emphasis">Nama</text:span>  diisi dengan nama personil tim anggaran</text:p>
        </text:list-item>
        <text:list-item>
          <text:p text:style-name="List_20_1_Content"> <text:span text:style-name="Strong_20_Emphasis">Jabatan</text:span> diisi dengan jabatan personil tim anggaran</text:p>
        </text:list-item>
        <text:list-item>
          <text:p text:style-name="List_20_1_Content"> <text:span text:style-name="Strong_20_Emphasis">Unit Kerja</text:span>  diisi dengan unit kerja personil tim anggaran</text:p>
        </text:list-item>
        <text:list-item>
          <text:p text:style-name="List_20_1_Content"> <text:span text:style-name="Strong_20_Emphasis">No Telp</text:span> diisi dengan nomor telpon personil tim anggaran</text:p>
        </text:list-item>
        <text:list-item>
          <text:p text:style-name="List_20_1_Content"> <text:span text:style-name="Strong_20_Emphasis">No Hp</text:span> diisi dengan nomor HP personil tim anggaran</text:p>
        </text:list-item>
        <text:list-item>
          <text:p text:style-name="List_20_1_Content">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</text:p>
        </text:list-item>
        <text:list-item>
          <text:p text:style-name="List_20_1_Content"> Setelah ditambahkan pada Aplikasi, personil-personil tim anggaran tersebut dapat dikaitkan dengan SKPD/Sub SKPD. Masuk ke halaman detail Tim Anggaran:​​​​​​​<draw:frame draw:style-name="media" draw:name="4" text:anchor-type="as-char" draw:z-index="4" svg:width="44.45cm" style:rel-width="100%" svg:height="11.244791666667cm" style:rel-height="scale"><draw:image xlink:href="Pictures/7f38d232bc986e510590f34e230619eb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5" svg:width="0.66145833333333cm" svg:height="0.555625cm"><draw:image xlink:href="Pictures/aa6187e5937eef5afb65fd81a14c71e2.jpg" xlink:type="simple" xlink:show="embed" xlink:actuate="onLoad"/></draw:frame>toolbar_tambah.jpg</text:p></draw:text-box></draw:frame>di bagian bawah di halaman Detail Tim Anggaran untuk mengisi/menambah keterkaitan, maka akan ditampilkan form input sebagai berikut:​​​​​​​​​​​​​​​​​​​​​<draw:frame draw:style-name="media" draw:name="6" text:anchor-type="as-char" draw:z-index="6" svg:width="44.45cm" style:rel-width="100%" svg:height="18.706041666667cm" style:rel-height="scale"><draw:image xlink:href="Pictures/5c3ba078ff086528fd7ce686e93a77ac.jpg" xlink:type="simple" xlink:show="embed" xlink:actuate="onLoad"/></draw:frame></text:p>
        </text:list-item>
        <text:list-item>
          <text:p text:style-name="List_20_1_Content"> Beri tanda centang pada SKPD yang terkait</text:p>
        </text:list-item>
        <text:list-item>
          <text:p text:style-name="List_20_1_Content_Last"> Tekan tombol <draw:frame draw:style-name="media" draw:name="7" text:anchor-type="as-char" draw:z-index="7" svg:width="0.66145833333333cm" svg:height="0.555625cm"><draw:image xlink:href="Pictures/bdc69509e8ea0962eff4361c6eb0f5f1.png" xlink:type="simple" xlink:show="embed" xlink:actuate="onLoad"/></draw:frame>untuk menyimpan data keterkait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tim_anggaran</dc:title>
  </office:meta>
</office:document-meta>
</file>