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930e96946e18f2b4af3831a29db360d.jpg"/>
  <manifest:file-entry manifest:media-type="image/jpeg" manifest:full-path="Pictures/aa6187e5937eef5afb65fd81a14c71e2.jpg"/>
  <manifest:file-entry manifest:media-type="image/jpeg" manifest:full-path="Pictures/4f945209b75d4e62afbf955f3d6bef33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sumber_anggaran"/><text:bookmark-start text:name="__RefHeading___prosedur_operasional_sumber_anggaran_1"/><text:bookmark-start text:name="prosedur_operasional_sumber_anggaran"/>Prosedur Operasional Sumber Anggaran<text:bookmark-end text:name="__RefHeading___prosedur_operasional_sumber_anggaran_1"/><text:bookmark-end text:name="prosedur_operasional_sumber_angg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u setup Sumber Anggaran pada Aplikasi SIMR@L berfungsi untuk mendaftarkan sumber-sumber anggaran pada keuangan daerah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ndaftarkan Sumber Anggar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 Sumber Anggaran adalah sebagai berikut:</text:p>
      <text:list text:style-name="List_20_1" text:continue-numbering="false">
        <text:list-item>
          <text:p text:style-name="LastListParagraph_List_20_1_Content_First"> Hanya Administrator Aplikasi yang dapat melakukan pendaftaran/penambahan sumber anggar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Sumber Anggaran:</text:p>
      <text:list text:style-name="List_20_1" text:continue-numbering="false">
        <text:list-item>
          <text:p text:style-name="List_20_1_Content_First"> Masuk ke Aplikasi sebagai Administrator SIMRAL, pilih <text:span text:style-name="Strong_20_Emphasis">Modul Setup SIKD &gt; Menu Sumber Anggaran,</text:span>  maka akan tampil List Kode Sumber Anggaran seperti pada gambar berikut:<draw:frame draw:style-name="media" draw:name="0" text:anchor-type="as-char" draw:z-index="0" svg:width="50.376666666667cm" style:rel-width="100%" svg:height="15.822083333333cm" style:rel-height="scale"><draw:image xlink:href="Pictures/0930e96946e18f2b4af3831a29db360d.jpg" xlink:type="simple" xlink:show="embed" xlink:actuate="onLoad"/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1" svg:width="0.66145833333333cm" svg:height="0.555625cm"><draw:image xlink:href="Pictures/aa6187e5937eef5afb65fd81a14c71e2.jpg" xlink:type="simple" xlink:show="embed" xlink:actuate="onLoad"/></draw:frame>toolbar_tambah.jpg</text:p></draw:text-box></draw:frame>pada toolbar di halaman List Kode Sumber Anggaran untuk mengisi/menambah sumber anggaran, maka akan ditampilkan form input sebagai berikut:​​​​​​​​​​​​​​<draw:frame draw:style-name="media" draw:name="2" text:anchor-type="as-char" draw:z-index="2" svg:width="44.45cm" style:rel-width="100%" svg:height="8.7577083333333cm" style:rel-height="scale"><draw:image xlink:href="Pictures/4f945209b75d4e62afbf955f3d6bef33.jpg" xlink:type="simple" xlink:show="embed" xlink:actuate="onLoad"/></draw:frame></text:p>
        </text:list-item>
        <text:list-item>
          <text:p text:style-name="List_20_1_Content"> Pilih <text:span text:style-name="Strong_20_Emphasis">Tipe Anggaran</text:span></text:p>
        </text:list-item>
        <text:list-item>
          <text:p text:style-name="List_20_1_Content"> Kolom <text:span text:style-name="Strong_20_Emphasis">Kode Sumber Anggaran</text:span> diisi dengan kode sumber anggaran biasanya diisi dengan nomor</text:p>
        </text:list-item>
        <text:list-item>
          <text:p text:style-name="List_20_1_Content"> Kolom <text:span text:style-name="Strong_20_Emphasis">Nama Sumber Anggaran</text:span>  diisi dengan nama sumber anggaran</text:p>
        </text:list-item>
        <text:list-item>
          <text:p text:style-name="List_20_1_Content"> Kolom <text:span text:style-name="Strong_20_Emphasis">Singkatan</text:span>  diisi dengan singkatan sumber anggaran</text:p>
        </text:list-item>
        <text:list-item>
          <text:p text:style-name="List_20_1_Content_Last">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sumber_anggaran</dc:title>
  </office:meta>
</office:document-meta>
</file>