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fe9e4c2abbcbc2bbce9a3065da2212.jpg"/>
  <manifest:file-entry manifest:media-type="image/jpeg" manifest:full-path="Pictures/aa6187e5937eef5afb65fd81a14c71e2.jpg"/>
  <manifest:file-entry manifest:media-type="image/jpeg" manifest:full-path="Pictures/889b28b180e89f2aacc3433501312833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satuan_kerja"/><text:bookmark-start text:name="__RefHeading___prosedur_operasional_setup_satuan_kerja_1"/><text:bookmark-start text:name="prosedur_operasional_setup_satuan_kerja"/>Prosedur Operasional Setup Satuan Kerja<text:bookmark-end text:name="__RefHeading___prosedur_operasional_setup_satuan_kerja_1"/><text:bookmark-end text:name="prosedur_operasional_setup_satuan_ker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u setup Satuan Kerja pada Aplikasi SIMR@L berfungsi untuk menyimpan data-data terkait satuan kerja pada pemerintah daerah tertentu yang selanjutnya data ini akan digunakan pada modul-modul di Aplikasi SIMR@L. Satuan Kerja terdiri SKPD dan SKPKD/PPK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Pengisian satker yang hanya dapat dilakukan oleh Administrator Aplikasi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 Satuan Kerja adalah sebagai berikut:</text:p>
      <text:list text:style-name="List_20_1" text:continue-numbering="false">
        <text:list-item>
          <text:p text:style-name="LastListParagraph_List_20_1_Content_First"> Hanya Administrator Aplikasi yang dapat melakukan pengisian/penambahan satker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Satuan Kerja (SKPD):</text:p>
      <text:list text:style-name="List_20_1" text:continue-numbering="false">
        <text:list-item>
          <text:p text:style-name="List_20_1_Content_First"> masuk ke Aplikasi sebagai Administrator SIMRAL, pilih <text:span text:style-name="Strong_20_Emphasis">Modul Setup SIKD &gt; Menu Satuan Kerja &gt; SKPD</text:span>, maka tampilan aplikasi sebagai berikut:<draw:frame draw:style-name="media" draw:name="0" text:anchor-type="as-char" draw:z-index="0" svg:width="50.085625cm" style:rel-width="100%" svg:height="23.01875cm" style:rel-height="scale"><draw:image xlink:href="Pictures/a1fe9e4c2abbcbc2bbce9a3065da2212.jpg" xlink:type="simple" xlink:show="embed" xlink:actuate="onLoad"/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aa6187e5937eef5afb65fd81a14c71e2.jpg" xlink:type="simple" xlink:show="embed" xlink:actuate="onLoad"/></draw:frame>pada toolbar di atas untuk mengisi/menambah SKPD, maka akan ditampilkan form input sebagai berikut:​​​​​​​<draw:frame draw:style-name="media" draw:name="2" text:anchor-type="as-char" draw:z-index="2" svg:width="44.555833333333cm" style:rel-width="100%" svg:height="12.22375cm" style:rel-height="scale"><draw:image xlink:href="Pictures/889b28b180e89f2aacc3433501312833.jpg" xlink:type="simple" xlink:show="embed" xlink:actuate="onLoad"/></draw:frame></text:p>
        </text:list-item>
        <text:list-item>
          <text:p text:style-name="List_20_1_Content"> Isikan data-data yang diperlukan,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satuan_kerja</dc:title>
  </office:meta>
</office:document-meta>
</file>