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c731e70dfc30fa5e9f7c6c718bfcb2c.jpg"/>
  <manifest:file-entry manifest:media-type="image/jpeg" manifest:full-path="Pictures/aa6187e5937eef5afb65fd81a14c71e2.jpg"/>
  <manifest:file-entry manifest:media-type="image/jpeg" manifest:full-path="Pictures/e5f147958f4021453b6f8223cdbfbbfe.jpg"/>
  <manifest:file-entry manifest:media-type="image/png" manifest:full-path="Pictures/bdc69509e8ea0962eff4361c6eb0f5f1.png"/>
  <manifest:file-entry manifest:media-type="image/jpeg" manifest:full-path="Pictures/30a71479833f78301fbf79cba4cf52e0.jpg"/>
  <manifest:file-entry manifest:media-type="image/jpeg" manifest:full-path="Pictures/59d0cf0fff176c12becc920c2df38490.jpg"/>
  <manifest:file-entry manifest:media-type="image/jpeg" manifest:full-path="Pictures/e2b096448c085f10536bfa80316e72fc.jpg"/>
  <manifest:file-entry manifest:media-type="image/jpeg" manifest:full-path="Pictures/8c64358e9571022abb6e0bd307e924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tup_sikd:rekening"/><text:bookmark-start text:name="__RefHeading___prosedur_operasional_rekening_1"/><text:bookmark-start text:name="prosedur_operasional_rekening"/>Prosedur Operasional Rekening<text:bookmark-end text:name="__RefHeading___prosedur_operasional_rekening_1"/><text:bookmark-end text:name="prosedur_operasional_rekening"/></text:h>
      <text:h text:style-name="Heading_20_3" text:outline-level="3"><text:bookmark-start text:name="__RefHeading___fungsi_2"/><text:bookmark-start text:name="fungsi"/>Fungsi<text:bookmark-end text:name="__RefHeading___fungsi_2"/><text:bookmark-end text:name="fungsi"/></text:h>
      <text:p text:style-name="Text_20_body">Menu pengaturan Rekening pada Aplikasi SIMR@L berfungsi untuk melakukan pendaftaran kode rekening pada aplikasi. Kode rekening keuangan daerah mempergunakan nomenklatur kode rekening yang ada di Permendagri yang saat ini berlaku. Susunan kode rekening meliputi:</text:p>
      <text:list text:style-name="List_20_1" text:continue-numbering="false">
        <text:list-item>
          <text:p text:style-name="List_20_1_Content_First"> Kode Akun</text:p>
        </text:list-item>
        <text:list-item>
          <text:p text:style-name="List_20_1_Content"> Kode Kelompok</text:p>
        </text:list-item>
        <text:list-item>
          <text:p text:style-name="List_20_1_Content"> Kode Jenis</text:p>
        </text:list-item>
        <text:list-item>
          <text:p text:style-name="List_20_1_Content"> Kode Obyek,</text:p>
        </text:list-item>
        <text:list-item>
          <text:p text:style-name="List_20_1_Content_Last"> Kode Rincian Obyek.</text:p>
        </text:list-item>
      </text:list>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Administrator</text:p>
          </table:table-cell>
          <table:table-cell office:value-type="string" table:style-name="tablecell">
            <text:p text:style-name="tablealignleft">Mendaftarkan data kode rekening keuangan daerah</text:p>
          </table:table-cell>
        </table:table-row>
      </table:table>
      <text:h text:style-name="Heading_20_3" text:outline-level="3"><text:bookmark-start text:name="__RefHeading___prasyarat_kondisional_4"/><text:bookmark-start text:name="prasyarat_kondisional"/>\\ Prasyarat Kondisional<text:bookmark-end text:name="__RefHeading___prasyarat_kondisional_4"/><text:bookmark-end text:name="prasyarat_kondisional"/></text:h>
      <text:p text:style-name="Text_20_body">Beberapa prasyarat kondisional dalam pengisian Rekening adalah sebagai berikut:</text:p>
      <text:list text:style-name="List_20_1" text:continue-numbering="false">
        <text:list-item>
          <text:p text:style-name="LastListParagraph_List_20_1_Content_First"> Hanya Administrator Aplikasi yang dapat melakukan pendaftaran data kode rekening keuangan daerah.</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daftaran data kode rekening keuangan daerah​​​​​​​:</text:p>
      <text:list text:style-name="List_20_1" text:continue-numbering="false">
        <text:list-item>
          <text:p text:style-name="List_20_1_Content_First"> Masuk ke Aplikasi sebagai Administrator SIMRAL, pilih <text:span text:style-name="Strong_20_Emphasis">Modul Setup SIKD &gt; Menu Rekening &gt; Kode Akun</text:span>, maka akan tampil List Rekening Akun Mata Anggaran Kegiatan. Pada menu ini dapat dilakukan pencarian rekening akun melalui data kode rekening akunnya, dan atau nama rekening akunnya. Tampilan aplikasi sebagai berikut:​​​​​​​<draw:frame draw:style-name="media" draw:name="0" text:anchor-type="as-char" draw:z-index="0" svg:width="50.614791666667cm" style:rel-width="100%" svg:height="18.415cm" style:rel-height="scale"><draw:image xlink:href="Pictures/1c731e70dfc30fa5e9f7c6c718bfcb2c.jpg" xlink:type="simple" xlink:show="embed" xlink:actuate="onLoad"/></draw:frame></text:p>
        </text:list-item>
        <text:list-item>
          <text:p text:style-name="List_20_1_Content"> Klik tombol <draw:frame draw:style-name="media" draw:name="toolbar_tambah.jpg Legend" text:anchor-type="as-char" draw:z-index="0" svg:width="0.66145833333333cm"><draw:text-box><text:p text:style-name="legendcenter"><draw:frame draw:style-name="media" draw:name="toolbar_tambah.jpg" text:anchor-type="as-char" draw:z-index="1" svg:width="0.66145833333333cm" svg:height="0.555625cm"><draw:image xlink:href="Pictures/aa6187e5937eef5afb65fd81a14c71e2.jpg" xlink:type="simple" xlink:show="embed" xlink:actuate="onLoad"/></draw:frame>toolbar_tambah.jpg</text:p></draw:text-box></draw:frame>pada toolbar di atas untuk mendaftarkan/menambah rekening akun, maka akan ditampilkan form tambah sebagai berikut:​​​​​​​</text:p>
        </text:list-item>
        <text:list-item>
          <text:p text:style-name="List_20_1_Content"> <draw:frame draw:style-name="media" draw:name="2" text:anchor-type="as-char" draw:z-index="2" svg:width="44.741041666667cm" style:rel-width="100%" svg:height="6.5352083333333cm" style:rel-height="scale"><draw:image xlink:href="Pictures/e5f147958f4021453b6f8223cdbfbbfe.jpg" xlink:type="simple" xlink:show="embed" xlink:actuate="onLoad"/></draw:frame></text:p>
        </text:list-item>
        <text:list-item>
          <text:p text:style-name="List_20_1_Content"> Kolom <text:span text:style-name="Strong_20_Emphasis">Kode Rek. Akun</text:span>  diisi dengan kode rekening akun</text:p>
        </text:list-item>
        <text:list-item>
          <text:p text:style-name="List_20_1_Content"> Kolom <text:span text:style-name="Strong_20_Emphasis">Nama Rek. Akun </text:span>diisi dengan nama rekening akun</text:p>
        </text:list-item>
        <text:list-item>
          <text:p text:style-name="List_20_1_Content"> Kolom <text:span text:style-name="Strong_20_Emphasis">Kode Rek. Aset</text:span>  diisi dengan kode rekening aset</text:p>
        </text:list-item>
        <text:list-item>
          <text:p text:style-name="List_20_1_Content"> Kolom <text:span text:style-name="Strong_20_Emphasis">Kode Rek. Akrual</text:span>  diisi dengan kode rekening akrual</text:p>
        </text:list-item>
        <text:list-item>
          <text:p text:style-name="List_20_1_Content"> Kolom <text:span text:style-name="Strong_20_Emphasis">Kode Rek. Utang</text:span>  diisi dengan kode rekening utang</text:p>
        </text:list-item>
        <text:list-item>
          <text:p text:style-name="List_20_1_Content"> Pastikan semua isian data benar, kemudian tekan tombol penyimpanan data <draw:frame draw:style-name="media" draw:name="3" text:anchor-type="as-char" draw:z-index="3" svg:width="0.66145833333333cm" svg:height="0.555625cm"><draw:image xlink:href="Pictures/bdc69509e8ea0962eff4361c6eb0f5f1.png" xlink:type="simple" xlink:show="embed" xlink:actuate="onLoad"/></draw:frame>di toolbar atas untuk menyimpan data-data yang telah diisikan</text:p>
        </text:list-item>
        <text:list-item>
          <text:p text:style-name="List_20_1_Content"> Sementara untuk mendaftarkan kode rekening kelompok, pilih <text:span text:style-name="Strong_20_Emphasis">Modul Setup SIKD &gt; </text:span><text:span text:style-name="Strong_20_Emphasis">Menu Rekening &gt; Kode Kelompok</text:span>, maka akan tampil List Rekening Kelompok Mata Anggaran Kegiatan​​​​​​​ sebagai berikut:​​​​​​​<draw:frame draw:style-name="media" draw:name="4" text:anchor-type="as-char" draw:z-index="4" svg:width="50.403125cm" style:rel-width="100%" svg:height="18.600208333333cm" style:rel-height="scale"><draw:image xlink:href="Pictures/30a71479833f78301fbf79cba4cf52e0.jpg" xlink:type="simple" xlink:show="embed" xlink:actuate="onLoad"/></draw:frame></text:p>
        </text:list-item>
        <text:list-item>
          <text:p text:style-name="List_20_1_Content"> Untuk mendaftarkan kode rekening kelompok, klik tombol <draw:frame draw:style-name="media" draw:name="toolbar_tambah.jpg Legend" text:anchor-type="as-char" draw:z-index="0" svg:width="0.66145833333333cm"><draw:text-box><text:p text:style-name="legendcenter"><draw:frame draw:style-name="media" draw:name="toolbar_tambah.jpg" text:anchor-type="as-char" draw:z-index="5" svg:width="0.66145833333333cm" svg:height="0.555625cm"><draw:image xlink:href="Pictures/aa6187e5937eef5afb65fd81a14c71e2.jpg" xlink:type="simple" xlink:show="embed" xlink:actuate="onLoad"/></draw:frame>toolbar_tambah.jpg</text:p></draw:text-box></draw:frame>pada toolbar di halaman List Rekening Kelompok Mata Anggaran Kegiatan, maka akan ditampilkan form isian sebagai berikut:​​​​​​​<draw:frame draw:style-name="media" draw:name="6" text:anchor-type="as-char" draw:z-index="6" svg:width="44.741041666667cm" style:rel-width="100%" svg:height="7.9110416666667cm" style:rel-height="scale"><draw:image xlink:href="Pictures/59d0cf0fff176c12becc920c2df38490.jpg" xlink:type="simple" xlink:show="embed" xlink:actuate="onLoad"/></draw:frame></text:p>
        </text:list-item>
        <text:list-item>
          <text:p text:style-name="List_20_1_Content"> Pilih <text:span text:style-name="Strong_20_Emphasis">Rekening Akun</text:span> untuk mengelompokkan rekening kelompok</text:p>
        </text:list-item>
        <text:list-item>
          <text:p text:style-name="List_20_1_Content"> Kolom <text:span text:style-name="Strong_20_Emphasis">Kode Rek. Kelompok</text:span>  diisi dengan kode rekening kelompok</text:p>
        </text:list-item>
        <text:list-item>
          <text:p text:style-name="List_20_1_Content"> Kolom <text:span text:style-name="Strong_20_Emphasis">Nama Rek. Kelompok </text:span>diisi dengan nama rekening kelompok</text:p>
        </text:list-item>
        <text:list-item>
          <text:p text:style-name="List_20_1_Content"> Kolom <text:span text:style-name="Strong_20_Emphasis">Kode Rek. Aset</text:span>  diisi dengan kode rekening aset</text:p>
        </text:list-item>
        <text:list-item>
          <text:p text:style-name="List_20_1_Content"> Kolom <text:span text:style-name="Strong_20_Emphasis">Kode Rek. Akrual</text:span>  diisi dengan kode rekening akrual</text:p>
        </text:list-item>
        <text:list-item>
          <text:p text:style-name="List_20_1_Content"> Kolom <text:span text:style-name="Strong_20_Emphasis">Kode Rek. Utang</text:span>  diisi dengan kode rekening utang</text:p>
        </text:list-item>
        <text:list-item>
          <text:p text:style-name="List_20_1_Content"> Pastikan semua isian data benar, kemudian tekan tombol penyimpanan data <draw:frame draw:style-name="media" draw:name="7" text:anchor-type="as-char" draw:z-index="7" svg:width="0.66145833333333cm" svg:height="0.555625cm"><draw:image xlink:href="Pictures/bdc69509e8ea0962eff4361c6eb0f5f1.png" xlink:type="simple" xlink:show="embed" xlink:actuate="onLoad"/></draw:frame>di toolbar atas untuk menyimpan data-data yang telah diisikan</text:p>
        </text:list-item>
        <text:list-item>
          <text:p text:style-name="List_20_1_Content"> Selanjutnya untuk mendaftarkan kode rekening jenis, pilih <text:span text:style-name="Strong_20_Emphasis">Modul Setup SIKD &gt; </text:span><text:span text:style-name="Strong_20_Emphasis">Menu Rekening &gt; Kode Jenis</text:span>, maka akan tampil List Rekening Jenis Mata Anggaran Kegiatan​​​​​​​ sebagai berikut:​​​​​​​​​​​​​​<draw:frame draw:style-name="media" draw:name="8" text:anchor-type="as-char" draw:z-index="8" svg:width="50.561875cm" style:rel-width="100%" svg:height="18.415cm" style:rel-height="scale"><draw:image xlink:href="Pictures/e2b096448c085f10536bfa80316e72fc.jpg" xlink:type="simple" xlink:show="embed" xlink:actuate="onLoad"/></draw:frame></text:p>
        </text:list-item>
        <text:list-item>
          <text:p text:style-name="List_20_1_Content"> Klik tombol <draw:frame draw:style-name="media" draw:name="toolbar_tambah.jpg Legend" text:anchor-type="as-char" draw:z-index="0" svg:width="0.66145833333333cm"><draw:text-box><text:p text:style-name="legendcenter"><draw:frame draw:style-name="media" draw:name="toolbar_tambah.jpg" text:anchor-type="as-char" draw:z-index="9" svg:width="0.66145833333333cm" svg:height="0.555625cm"><draw:image xlink:href="Pictures/aa6187e5937eef5afb65fd81a14c71e2.jpg" xlink:type="simple" xlink:show="embed" xlink:actuate="onLoad"/></draw:frame>toolbar_tambah.jpg</text:p></draw:text-box></draw:frame>pada toolbar di atas untuk mendaftarkan/menambah rekening jenis, maka akan ditampilkan form tambah sebagai berikut:​​​​​​​​​​​​​​<draw:frame draw:style-name="media" draw:name="10" text:anchor-type="as-char" draw:z-index="10" svg:width="44.741041666667cm" style:rel-width="100%" svg:height="8.651875cm" style:rel-height="scale"><draw:image xlink:href="Pictures/8c64358e9571022abb6e0bd307e924b9.jpg" xlink:type="simple" xlink:show="embed" xlink:actuate="onLoad"/></draw:frame></text:p>
        </text:list-item>
        <text:list-item>
          <text:p text:style-name="List_20_1_Content"> Pilih <text:span text:style-name="Strong_20_Emphasis">Rekening Akun</text:span> untuk mengelompokkan rekening kelompok dibawahnya</text:p>
        </text:list-item>
        <text:list-item>
          <text:p text:style-name="List_20_1_Content"> Pilih <text:span text:style-name="Strong_20_Emphasis">Rekening Kelompok</text:span> untuk mengelompokkan rekening jenis</text:p>
        </text:list-item>
        <text:list-item>
          <text:p text:style-name="List_20_1_Content"> Kolom <text:span text:style-name="Strong_20_Emphasis">Kode Rek. Jenis</text:span>  diisi dengan kode rekening jenis</text:p>
        </text:list-item>
        <text:list-item>
          <text:p text:style-name="List_20_1_Content"> Kolom <text:span text:style-name="Strong_20_Emphasis">Nama Rek. Jenis </text:span>diisi dengan nama rekening jenis</text:p>
        </text:list-item>
        <text:list-item>
          <text:p text:style-name="List_20_1_Content"> Pilihan <text:span text:style-name="Strong_20_Emphasis">Klasifikasi Rekening</text:span> dipilih dengan klasifikasi rekening meliputi Rekening Pendapatan Official Assesment, Rekening Pendapatan Self Assesment, Rekening Belanja Persediaan, Rekening Belanja Modal, atau Rekening Lainnya</text:p>
        </text:list-item>
        <text:list-item>
          <text:p text:style-name="List_20_1_Content"> Kolom <text:span text:style-name="Strong_20_Emphasis">Kode Rek. Aset</text:span>  diisi dengan kode rekening aset</text:p>
        </text:list-item>
        <text:list-item>
          <text:p text:style-name="List_20_1_Content"> Kolom <text:span text:style-name="Strong_20_Emphasis">Kode Rek. Akrual</text:span>  diisi dengan kode rekening akrual</text:p>
        </text:list-item>
        <text:list-item>
          <text:p text:style-name="List_20_1_Content"> Kolom <text:span text:style-name="Strong_20_Emphasis">Kode Rek. Utang</text:span>  diisi dengan kode rekening utang</text:p>
        </text:list-item>
        <text:list-item>
          <text:p text:style-name="List_20_1_Content"> Kolom Dasar Hukum diisi dengan dasar/landasan hukum kode rekening</text:p>
        </text:list-item>
        <text:list-item>
          <text:p text:style-name="List_20_1_Content"> Pastikan semua isian data benar, kemudian tekan tombol penyimpanan data <draw:frame draw:style-name="media" draw:name="11" text:anchor-type="as-char" draw:z-index="11" svg:width="0.66145833333333cm" svg:height="0.555625cm"><draw:image xlink:href="Pictures/bdc69509e8ea0962eff4361c6eb0f5f1.png" xlink:type="simple" xlink:show="embed" xlink:actuate="onLoad"/></draw:frame>di toolbar atas untuk menyimpan data-data yang telah diisikan</text:p>
        </text:list-item>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setup_sikd:rekening</dc:title>
  </office:meta>
</office:document-meta>
</file>