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3ec86760b0573c16b28b39bc48f22d.jpg"/>
  <manifest:file-entry manifest:media-type="image/jpeg" manifest:full-path="Pictures/aa6187e5937eef5afb65fd81a14c71e2.jpg"/>
  <manifest:file-entry manifest:media-type="image/jpeg" manifest:full-path="Pictures/20e9cc47045b727926cc57dc0b8648c0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program"/><text:bookmark-start text:name="__RefHeading___prosedur_operasional_kode_program_1"/><text:bookmark-start text:name="prosedur_operasional_kode_program"/>Prosedur Operasional Kode Program<text:bookmark-end text:name="__RefHeading___prosedur_operasional_kode_program_1"/><text:bookmark-end text:name="prosedur_operasional_kode_program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Kode Program berfungsi untuk mendaftarkan data-data terkait program pada pemerintah daerah tertentu yang selanjutnya data ini akan digunakan pada modul-modul di Aplikasi SIMR@L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kode program yang hanya dapat dilakukan oleh Administrator Aplikas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Kode Program adalah sebagai berikut:</text:p>
      <text:list text:style-name="List_20_1" text:continue-numbering="false">
        <text:list-item>
          <text:p text:style-name="LastListParagraph_List_20_1_Content_First"> Hanya Administrator Aplikasi yang dapat melakukan pendaftaran/penambahan kode program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Kode Program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Program,</text:span>  maka akan tampil List Kode Program. Pada menu ini dapat dilakukan pencarian program melalui data kode programnya, dan atau nama programnya. Tampilan aplikasi sebagai berikut:<draw:frame draw:style-name="media" draw:name="0" text:anchor-type="as-char" draw:z-index="0" svg:width="50.429583333333cm" style:rel-width="100%" svg:height="18.282708333333cm" style:rel-height="scale"><draw:image xlink:href="Pictures/c83ec86760b0573c16b28b39bc48f22d.jpg" xlink:type="simple" xlink:show="embed" xlink:actuate="onLoad"/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halaman List Kode Program untuk mengisi/menambah program, maka akan ditampilkan form input sebagai berikut:​​​​​​​<draw:frame draw:style-name="media" draw:name="2" text:anchor-type="as-char" draw:z-index="2" svg:width="44.688125cm" style:rel-width="100%" svg:height="11.509375cm" style:rel-height="scale"><draw:image xlink:href="Pictures/20e9cc47045b727926cc57dc0b8648c0.jpg" xlink:type="simple" xlink:show="embed" xlink:actuate="onLoad"/></draw:frame></text:p>
        </text:list-item>
        <text:list-item>
          <text:p text:style-name="List_20_1_Content"> Pilihan <text:span text:style-name="Strong_20_Emphasis">Bidang Urusan </text:span>dipilih dengan bidang urusan</text:p>
        </text:list-item>
        <text:list-item>
          <text:p text:style-name="List_20_1_Content"> Kolom <text:span text:style-name="Strong_20_Emphasis">Kode Program</text:span> diisi dengan kode program</text:p>
        </text:list-item>
        <text:list-item>
          <text:p text:style-name="List_20_1_Content"> Kolom <text:span text:style-name="Strong_20_Emphasis">Nama Program </text:span>diisi dengan nama program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program</dc:title>
  </office:meta>
</office:document-meta>
</file>