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4afc58cc55cc9fe9f7785e79052b3af.jpg"/>
  <manifest:file-entry manifest:media-type="image/jpeg" manifest:full-path="Pictures/462ca5f808e5eece92cf82116ffbfb4d.jpg"/>
  <manifest:file-entry manifest:media-type="image/jpeg" manifest:full-path="Pictures/e1a7d669779f9e16fc641190ff9993f5.jp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tup_sikd:pemerintah_daerah"/><text:bookmark-start text:name="__RefHeading___pengaturan_pemerintah_daerah_1"/><text:bookmark-start text:name="pengaturan_pemerintah_daerah"/>Pengaturan Pemerintah Daerah<text:bookmark-end text:name="__RefHeading___pengaturan_pemerintah_daerah_1"/><text:bookmark-end text:name="pengaturan_pemerintah_daerah"/></text:h>
      <text:p text:style-name="Text_20_body">Menu pengaturan Pemerintah Daerah pada Aplikasi SIMR@L berfungsi untuk memberikan informasi-informasi terkait pemerintah daerah tertentu yang selanjutnya informasi ini akan digunakan pada modul-modul di Aplikasi SIMR@L.</text:p>
      <text:p text:style-name="Text_20_body">Untuk melakukan pengaturan Pemerintah Daerah, masuk ke Aplikasi sebagai Administrator, pilih <text:span text:style-name="Strong_20_Emphasis">Modul Setup SIKD &gt; Menu Pemerintah Daerah</text:span>, maka tampilan aplikasi sebagai berikut:</text:p>
      <text:p text:style-name="Text_20_body"><draw:frame draw:style-name="media" draw:name="0" text:anchor-type="as-char" draw:z-index="0" svg:width="50.138541666667cm" style:rel-width="100%" svg:height="24.103541666667cm" style:rel-height="scale"><draw:image xlink:href="Pictures/04afc58cc55cc9fe9f7785e79052b3af.jpg" xlink:type="simple" xlink:show="embed" xlink:actuate="onLoad"/></draw:frame>Klik tombol <draw:frame draw:style-name="media" draw:name="1" text:anchor-type="as-char" draw:z-index="1" svg:width="0.66145833333333cm" svg:height="0.555625cm"><draw:image xlink:href="Pictures/462ca5f808e5eece92cf82116ffbfb4d.jpg" xlink:type="simple" xlink:show="embed" xlink:actuate="onLoad"/></draw:frame>pada toolbar di atas untuk mengubah isian pemerintah daerah, maka akan ditampilkan form edit sebagai berikut:</text:p>
      <text:p text:style-name="Text_20_body"><draw:frame draw:style-name="media" draw:name="2" text:anchor-type="as-char" draw:z-index="2" svg:width="44.106041666667cm" style:rel-width="100%" svg:height="27.966458333333cm" style:rel-height="scale"><draw:image xlink:href="Pictures/e1a7d669779f9e16fc641190ff9993f5.jpg" xlink:type="simple" xlink:show="embed" xlink:actuate="onLoad"/></draw:frame></text:p>
      <text:list text:style-name="List_20_1" text:continue-numbering="false">
        <text:list-item>
          <text:p text:style-name="List_20_1_Content_First"> Kolom <text:span text:style-name="Strong_20_Emphasis">Periode</text:span>  diisi dengan periode 5 tahun berkenaan;</text:p>
        </text:list-item>
        <text:list-item>
          <text:p text:style-name="List_20_1_Content"> Kolom <text:span text:style-name="Strong_20_Emphasis">Uraian RPJMD </text:span>diisi dengan nama dari RPJMD kabupaten/kota;</text:p>
        </text:list-item>
        <text:list-item>
          <text:p text:style-name="List_20_1_Content"> Kolom <text:span text:style-name="Strong_20_Emphasis">Tahun </text:span><text:span text:style-name="Strong_20_Emphasis">Awal </text:span>diisi dengan tahun awal periode berkenaan;</text:p>
        </text:list-item>
        <text:list-item>
          <text:p text:style-name="List_20_1_Content"> Kolom <text:span text:style-name="Strong_20_Emphasis">Tahun </text:span><text:span text:style-name="Strong_20_Emphasis">Akhir </text:span>diisi dengan tahun akhir periode berkenaan;</text:p>
        </text:list-item>
        <text:list-item>
          <text:p text:style-name="List_20_1_Content"> Pilihan <text:span text:style-name="Strong_20_Emphasis">Status RPJMD</text:span>  dipilih dengan status dari RPJMD;</text:p>
        </text:list-item>
        <text:list-item>
          <text:p text:style-name="List_20_1_Content"> Kolom <text:span text:style-name="Strong_20_Emphasis">No Perda </text:span>diisi dengan nomor Peraturan Daerah;</text:p>
        </text:list-item>
        <text:list-item>
          <text:p text:style-name="List_20_1_Content"> Kolom <text:span text:style-name="Strong_20_Emphasis">Tgl Perda </text:span>diisi dengan tanggal diterbitkannya Peraturan Daerah;</text:p>
        </text:list-item>
        <text:list-item>
          <text:p text:style-name="List_20_1_Content"> Kolom <text:span text:style-name="Strong_20_Emphasis">Keterangan</text:span>  diisi dengan keterangan umum tentang RPJMD;</text:p>
        </text:list-item>
        <text:list-item>
          <text:p text:style-name="List_20_1_Content_Last"> Pastikan semua isian data benar, kemudian tekan tombol penyimpanan data <draw:frame draw:style-name="media" draw:name="3" text:anchor-type="as-char" draw:z-index="3" svg:width="0.52916666666667cm" svg:height="0.44979166666667cm"><draw:image xlink:href="Pictures/bdc69509e8ea0962eff4361c6eb0f5f1.png" xlink:type="simple" xlink:show="embed" xlink:actuate="onLoad"/></draw:frame>di toolbar atas untuk menyimpan data-data yang telah diisika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etup_sikd:pemerintah_daerah</dc:title>
  </office:meta>
</office:document-meta>
</file>