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d1c484fd5e67b070d5dcacfe97b79d1.jpg"/>
  <manifest:file-entry manifest:media-type="image/jpeg" manifest:full-path="Pictures/aa6187e5937eef5afb65fd81a14c71e2.jpg"/>
  <manifest:file-entry manifest:media-type="image/jpeg" manifest:full-path="Pictures/b2b8ac995f305471c21b0d2e69410b5d.jpg"/>
  <manifest:file-entry manifest:media-type="image/png" manifest:full-path="Pictures/bdc69509e8ea0962eff4361c6eb0f5f1.png"/>
  <manifest:file-entry manifest:media-type="image/jpeg" manifest:full-path="Pictures/a0ccaa1723a681265f0d8b73c2d9384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tup_sikd:kegiatan"/><text:bookmark-start text:name="__RefHeading___prosedur_operasional_kode_kegiatan_1"/><text:bookmark-start text:name="prosedur_operasional_kode_kegiatan"/>Prosedur Operasional Kode Kegiatan<text:bookmark-end text:name="__RefHeading___prosedur_operasional_kode_kegiatan_1"/><text:bookmark-end text:name="prosedur_operasional_kode_kegiat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enu setup Kode Kegiatan berfungsi untuk mendaftarkan data-data terkait kegiatan pada pemerintah daerah tertentu yang selanjutnya data ini akan digunakan pada modul-modul di Aplikasi SIMR@L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istrator</text:p>
          </table:table-cell>
          <table:table-cell office:value-type="string" table:style-name="tablecell">
            <text:p text:style-name="tablealignleft">Mendaftarkan kode kegiatan</text:p>
          </table:table-cell>
        </table:table-row>
      </table:table>
      <text:p text:style-name="Text_20_body">==== <text:line-break/>
Prasyarat Kondisional ====</text:p>
      <text:p text:style-name="Text_20_body">Beberapa prasyarat kondisional dalam setup Kode Kegiatan adalah sebagai berikut:</text:p>
      <text:list text:style-name="List_20_1" text:continue-numbering="false">
        <text:list-item>
          <text:p text:style-name="LastListParagraph_List_20_1_Content_First"> Hanya Administrator Aplikasi yang dapat melakukan pendaftaran/penambahan kode kegiatan.</text:p>
        </text:list-item>
      </text:list>
      <text:h text:style-name="Heading_20_3" text:outline-level="3"><text:bookmark-start text:name="__RefHeading___proses_operasional_4"/><text:bookmark-start text:name="proses_operasional"/>Proses Operasional<text:bookmark-end text:name="__RefHeading___proses_operasional_4"/><text:bookmark-end text:name="proses_operasional"/></text:h>
      <text:p text:style-name="Text_20_body">Berikut adalah prosedur operasional penggunaan aplikasi dalam proses pengisian setup Kode Kegiatan:</text:p>
      <text:list text:style-name="List_20_1" text:continue-numbering="false">
        <text:list-item>
          <text:p text:style-name="List_20_1_Content_First"> Masuk ke Aplikasi sebagai Administrator SIMRAL, pilih <text:span text:style-name="Strong_20_Emphasis">Modul Setup SIKD &gt; Menu Kegiatan,</text:span>  maka akan tampil List Kode Kegiatan. Pada menu ini dapat dilakukan pencarian kegiatan melalui data kode kegiatannya, dan atau nama kegiatannya. Tampilan aplikasi sebagai berikut:<draw:frame draw:style-name="media" draw:name="0" text:anchor-type="as-char" draw:z-index="0" svg:width="50.588333333333cm" style:rel-width="100%" svg:height="19.420416666667cm" style:rel-height="scale"><draw:image xlink:href="Pictures/dd1c484fd5e67b070d5dcacfe97b79d1.jpg" xlink:type="simple" xlink:show="embed" xlink:actuate="onLoad"/></draw:frame></text:p>
        </text:list-item>
        <text:list-item>
          <text:p text:style-name="List_20_1_Content"> Klik tombol <draw:frame draw:style-name="media" draw:name="toolbar_tambah.jpg Legend" text:anchor-type="as-char" draw:z-index="0" svg:width="0.66145833333333cm"><draw:text-box><text:p text:style-name="legendcenter"><draw:frame draw:style-name="media" draw:name="toolbar_tambah.jpg" text:anchor-type="as-char" draw:z-index="1" svg:width="0.66145833333333cm" svg:height="0.555625cm"><draw:image xlink:href="Pictures/aa6187e5937eef5afb65fd81a14c71e2.jpg" xlink:type="simple" xlink:show="embed" xlink:actuate="onLoad"/></draw:frame>toolbar_tambah.jpg</text:p></draw:text-box></draw:frame>pada toolbar di halaman List Kode Kegiatan untuk mengisi/menambah kegiatan, maka akan ditampilkan form input sebagai berikut:<draw:frame draw:style-name="media" draw:name="2" text:anchor-type="as-char" draw:z-index="2" svg:width="44.688125cm" style:rel-width="100%" svg:height="12.091458333333cm" style:rel-height="scale"><draw:image xlink:href="Pictures/b2b8ac995f305471c21b0d2e69410b5d.jpg" xlink:type="simple" xlink:show="embed" xlink:actuate="onLoad"/></draw:frame></text:p>
        </text:list-item>
        <text:list-item>
          <text:p text:style-name="List_20_1_Content"> Pilihan <text:span text:style-name="Strong_20_Emphasis">Bidang Urusan </text:span>dipilih dengan bidang urusan</text:p>
        </text:list-item>
        <text:list-item>
          <text:p text:style-name="List_20_1_Content"> Pilihan <text:span text:style-name="Strong_20_Emphasis">Program</text:span>  dipilih dengan program terkait</text:p>
        </text:list-item>
        <text:list-item>
          <text:p text:style-name="List_20_1_Content"> Kolom <text:span text:style-name="Strong_20_Emphasis">Kode Kegiatan</text:span>  diisi dengan kode kegiatan</text:p>
        </text:list-item>
        <text:list-item>
          <text:p text:style-name="List_20_1_Content"> Kolom <text:span text:style-name="Strong_20_Emphasis">Nama Kegiatan </text:span>diisi dengan nama kegiatan</text:p>
        </text:list-item>
        <text:list-item>
          <text:p text:style-name="List_20_1_Content"> Pastikan semua isian data benar, kemudian tekan tombol penyimpanan data <draw:frame draw:style-name="media" draw:name="3" text:anchor-type="as-char" draw:z-index="3" svg:width="0.66145833333333cm" svg:height="0.555625cm"><draw:image xlink:href="Pictures/bdc69509e8ea0962eff4361c6eb0f5f1.png" xlink:type="simple" xlink:show="embed" xlink:actuate="onLoad"/></draw:frame>di toolbar atas untuk menyimpan data-data yang telah diisikan</text:p>
        </text:list-item>
        <text:list-item>
          <text:p text:style-name="List_20_1_Content"> Pada menu ini juga terdapat form untuk melakukan pindah program/kegiatan. Klik link <text:span text:style-name="Strong_20_Emphasis">Pindah Program/Kegiatan</text:span>  pada halaman List Kode Kegiatan, maka akan tampil form sebagai berikut:<draw:frame draw:style-name="media" draw:name="4" text:anchor-type="as-char" draw:z-index="4" svg:width="44.688125cm" style:rel-width="100%" svg:height="18.997083333333cm" style:rel-height="scale"><draw:image xlink:href="Pictures/a0ccaa1723a681265f0d8b73c2d9384e.jpg" xlink:type="simple" xlink:show="embed" xlink:actuate="onLoad"/></draw:frame></text:p>
        </text:list-item>
        <text:list-item>
          <text:p text:style-name="List_20_1_Content"> Pilih <text:span text:style-name="Strong_20_Emphasis">Bidang Urusan </text:span>dan <text:span text:style-name="Strong_20_Emphasis">Program Tujuan</text:span></text:p>
        </text:list-item>
        <text:list-item>
          <text:p text:style-name="List_20_1_Content"> Pilih <text:span text:style-name="Strong_20_Emphasis">Bidang Urusan </text:span>dan <text:span text:style-name="Strong_20_Emphasis">Program Asal</text:span></text:p>
        </text:list-item>
        <text:list-item>
          <text:p text:style-name="List_20_1_Content"> Beri tanda centang pada <text:span text:style-name="Strong_20_Emphasis">Kegiatan</text:span>  yang akan dipindah</text:p>
        </text:list-item>
        <text:list-item>
          <text:p text:style-name="List_20_1_Content_Last"> Tekan tombol simpan <draw:frame draw:style-name="media" draw:name="5" text:anchor-type="as-char" draw:z-index="5" svg:width="0.66145833333333cm" svg:height="0.555625cm"><draw:image xlink:href="Pictures/bdc69509e8ea0962eff4361c6eb0f5f1.png" xlink:type="simple" xlink:show="embed" xlink:actuate="onLoad"/></draw:frame>di toolbar atas untuk menyimpan data pemindahan bidang/program kegiata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setup_sikd:kegiatan</dc:title>
  </office:meta>
</office:document-meta>
</file>