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5ae00997b4bda5a76839318ac215f2a.jpg"/>
  <manifest:file-entry manifest:media-type="image/jpeg" manifest:full-path="Pictures/aa6187e5937eef5afb65fd81a14c71e2.jpg"/>
  <manifest:file-entry manifest:media-type="image/jpeg" manifest:full-path="Pictures/aa4ae88e7215590796ea0390616a5e9f.jpg"/>
  <manifest:file-entry manifest:media-type="image/png" manifest:full-path="Pictures/bdc69509e8ea0962eff4361c6eb0f5f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etup_sikd:golongan_pegawai"/><text:bookmark-start text:name="__RefHeading___prosedur_operasional_kode_golongan_ruang_pegawai_1"/><text:bookmark-start text:name="prosedur_operasional_kode_golongan_ruang_pegawai"/>Prosedur Operasional Kode Golongan/Ruang Pegawai<text:bookmark-end text:name="__RefHeading___prosedur_operasional_kode_golongan_ruang_pegawai_1"/><text:bookmark-end text:name="prosedur_operasional_kode_golongan_ruang_pegawai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Menu setup Kode Golongan/Ruang Pegawai pada Aplikasi SIMR@L berfungsi untuk mendaftarkan golongan/ruang dan pangkat pada pegawai negeri sipil pemerintah daerah.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</text:p>
          </table:table-cell>
          <table:table-cell office:value-type="string" table:style-name="tableheader">
            <text:p text:style-name="Table_20_Heading">Pelaku</text:p>
          </table:table-cell>
          <table:table-cell office:value-type="string" table:style-name="tableheader">
            <text:p text:style-name="Table_20_Heading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Administrator</text:p>
          </table:table-cell>
          <table:table-cell office:value-type="string" table:style-name="tablecell">
            <text:p text:style-name="tablealignleft">Mendaftarkan golongan/ruang dan pangkat pada pegawai negeri sipil pada Aplikasi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Beberapa prasyarat kondisional dalam setup Golongan/Ruang Pegawai adalah sebagai berikut:</text:p>
      <text:list text:style-name="List_20_1" text:continue-numbering="false">
        <text:list-item>
          <text:p text:style-name="LastListParagraph_List_20_1_Content_First"> Hanya Administrator Aplikasi yang dapat melakukan pendaftaran/penambahan golongan/ruang pegawai​​​​​​​.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dalam proses pengisian setup Golongan/Ruang Pegawai:</text:p>
      <text:list text:style-name="List_20_1" text:continue-numbering="false">
        <text:list-item>
          <text:p text:style-name="List_20_1_Content_First"> Masuk ke Aplikasi sebagai Administrator SIMRAL, pilih <text:span text:style-name="Strong_20_Emphasis">Modul Setup SIKD &gt; Menu Gol Pegawai,</text:span>  maka akan tampil List Kode Sumber Anggaran seperti pada gambar berikut:​​​​​​​<draw:frame draw:style-name="media" draw:name="0" text:anchor-type="as-char" draw:z-index="0" svg:width="50.588333333333cm" style:rel-width="100%" svg:height="19.420416666667cm" style:rel-height="scale"><draw:image xlink:href="Pictures/a5ae00997b4bda5a76839318ac215f2a.jpg" xlink:type="simple" xlink:show="embed" xlink:actuate="onLoad"/></draw:frame></text:p>
        </text:list-item>
        <text:list-item>
          <text:p text:style-name="List_20_1_Content"> Klik tombol <draw:frame draw:style-name="media" draw:name="toolbar_tambah.jpg Legend" text:anchor-type="as-char" draw:z-index="0" svg:width="0.66145833333333cm"><draw:text-box><text:p text:style-name="legendcenter"><draw:frame draw:style-name="media" draw:name="toolbar_tambah.jpg" text:anchor-type="as-char" draw:z-index="1" svg:width="0.66145833333333cm" svg:height="0.555625cm"><draw:image xlink:href="Pictures/aa6187e5937eef5afb65fd81a14c71e2.jpg" xlink:type="simple" xlink:show="embed" xlink:actuate="onLoad"/></draw:frame>toolbar_tambah.jpg</text:p></draw:text-box></draw:frame>pada toolbar di halaman List Kode Golongan/Ruang Pegawai untuk mengisi/menambah golongan/ruang pegawai, maka akan ditampilkan form input sebagai berikut:​​​​​​​​​​​​​​​​​​​​​<draw:frame draw:style-name="media" draw:name="2" text:anchor-type="as-char" draw:z-index="2" svg:width="44.635208333333cm" style:rel-width="100%" svg:height="8.3872916666667cm" style:rel-height="scale"><draw:image xlink:href="Pictures/aa4ae88e7215590796ea0390616a5e9f.jpg" xlink:type="simple" xlink:show="embed" xlink:actuate="onLoad"/></draw:frame></text:p>
        </text:list-item>
        <text:list-item>
          <text:p text:style-name="List_20_1_Content"> Kolom <text:span text:style-name="Strong_20_Emphasis">Golongan/Ruang</text:span> diisi dengan kode golongan/ruang</text:p>
        </text:list-item>
        <text:list-item>
          <text:p text:style-name="List_20_1_Content"> Kolom <text:span text:style-name="Strong_20_Emphasis">Golongan</text:span> diisi dengan kode golongan</text:p>
        </text:list-item>
        <text:list-item>
          <text:p text:style-name="List_20_1_Content"> Kolom <text:span text:style-name="Strong_20_Emphasis">Ruang</text:span>  diisi dengan kode ruang</text:p>
        </text:list-item>
        <text:list-item>
          <text:p text:style-name="List_20_1_Content"> Kolom Pangkat diisi dengan nama/jenis pangkat pegawai negeri sipil</text:p>
        </text:list-item>
        <text:list-item>
          <text:p text:style-name="List_20_1_Content_Last"> Tekan tombol penyimpanan data <draw:frame draw:style-name="media" draw:name="3" text:anchor-type="as-char" draw:z-index="3" svg:width="0.66145833333333cm" svg:height="0.555625cm"><draw:image xlink:href="Pictures/bdc69509e8ea0962eff4361c6eb0f5f1.png" xlink:type="simple" xlink:show="embed" xlink:actuate="onLoad"/></draw:frame>di toolbar atas untuk menyimpan data-data yang telah diisika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setup_sikd:golongan_pegawai</dc:title>
  </office:meta>
</office:document-meta>
</file>