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114f852371f0803aeefe8fb342fe0bd.jpg"/>
  <manifest:file-entry manifest:media-type="image/jpeg" manifest:full-path="Pictures/aa6187e5937eef5afb65fd81a14c71e2.jpg"/>
  <manifest:file-entry manifest:media-type="image/jpeg" manifest:full-path="Pictures/30185c3e0027898bc433cb03b74120d5.jp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tup_sikd:bidang_urusan"/><text:bookmark-start text:name="__RefHeading___prosedur_operasional_urusan_bidang_pemerintahan_daerah_1"/><text:bookmark-start text:name="prosedur_operasional_urusan_bidang_pemerintahan_daerah"/>Prosedur Operasional Urusan/Bidang Pemerintahan Daerah<text:bookmark-end text:name="__RefHeading___prosedur_operasional_urusan_bidang_pemerintahan_daerah_1"/><text:bookmark-end text:name="prosedur_operasional_urusan_bidang_pemerintahan_daerah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nu pengaturan Urusan/Bidang Pemerintahan Daerah pada Aplikasi SIMR@L berfungsi untuk melakukan pengisian urusan/bidang pada pemerintahan daerah yang selanjutnya data-data ini akan digunakan pada modul-modul di Aplikasi SIMR@L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istrator</text:p>
          </table:table-cell>
          <table:table-cell office:value-type="string" table:style-name="tablecell">
            <text:p text:style-name="tablealignleft">Pengisian data urusan/bidang pemerintahan daerah yang hanya dapat dilakukan oleh Administrator Aplikasi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Urusan/Bidang Pemerintahan Daerah adalah sebagai berikut:</text:p>
      <text:list text:style-name="List_20_1" text:continue-numbering="false">
        <text:list-item>
          <text:p text:style-name="LastListParagraph_List_20_1_Content_First"> Hanya Administrator Aplikasi yang dapat melakukan pengisian data urusan/bidang pemerintahan daerah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Urusan/Bidang Pemerintahan Daerah:</text:p>
      <text:list text:style-name="List_20_1" text:continue-numbering="false">
        <text:list-item>
          <text:p text:style-name="List_20_1_Content_First"> Masuk ke Aplikasi sebagai Administrator SIMRAL, pilih <text:span text:style-name="Strong_20_Emphasis">Modul Setup SIKD &gt; Menu Urusan Pemerintahan/Bidang</text:span>, maka tampilan aplikasi sebagai berikut:<draw:frame draw:style-name="media" draw:name="list_setup_sikd_urusan_pemerintahan.jpg Legend" text:anchor-type="as-char" draw:z-index="0" svg:width="50.350208333333cm" style:rel-width="100%"><draw:text-box><text:p text:style-name="legendcenter"><draw:frame draw:style-name="media" draw:name="list_setup_sikd_urusan_pemerintahan.jpg" text:anchor-type="as-char" draw:z-index="0" svg:width="50.350208333333cm" style:rel-width="100%" svg:height="16.906875cm" style:rel-height="scale"><draw:image xlink:href="Pictures/5114f852371f0803aeefe8fb342fe0bd.jpg" xlink:type="simple" xlink:show="embed" xlink:actuate="onLoad"/></draw:frame>list_setup_sikd_urusan_pemerintahan.jpg</text:p></draw:text-box></draw:frame></text:p>
        </text:list-item>
        <text:list-item>
          <text:p text:style-name="List_20_1_Content"> Klik tombol <draw:frame draw:style-name="media" draw:name="toolbar_tambah.jpg Legend" text:anchor-type="as-char" draw:z-index="0" svg:width="0.66145833333333cm"><draw:text-box><text:p text:style-name="legendcenter"><draw:frame draw:style-name="media" draw:name="toolbar_tambah.jpg" text:anchor-type="as-char" draw:z-index="1" svg:width="0.66145833333333cm" svg:height="0.555625cm"><draw:image xlink:href="Pictures/aa6187e5937eef5afb65fd81a14c71e2.jpg" xlink:type="simple" xlink:show="embed" xlink:actuate="onLoad"/></draw:frame>toolbar_tambah.jpg</text:p></draw:text-box></draw:frame>pada toolbar di atas untuk mengisi/menambah urusan/bidang pemerintahan daerah, maka akan ditampilkan form tambah sebagai berikut:​​​​​​​<draw:frame draw:style-name="media" draw:name="input_setup_sikd_urusan_pemerintahan.jpg Legend" text:anchor-type="as-char" draw:z-index="0" svg:width="44.529375cm" style:rel-width="100%"><draw:text-box><text:p text:style-name="legendcenter"><draw:frame draw:style-name="media" draw:name="input_setup_sikd_urusan_pemerintahan.jpg" text:anchor-type="as-char" draw:z-index="2" svg:width="44.529375cm" style:rel-width="100%" svg:height="11.853333333333cm" style:rel-height="scale"><draw:image xlink:href="Pictures/30185c3e0027898bc433cb03b74120d5.jpg" xlink:type="simple" xlink:show="embed" xlink:actuate="onLoad"/></draw:frame>input_setup_sikd_urusan_pemerintahan.jpg</text:p></draw:text-box></draw:frame></text:p>
        </text:list-item>
        <text:list-item>
          <text:p text:style-name="List_20_1_Content"> Kolom <text:span text:style-name="Strong_20_Emphasis">Kode Urusan</text:span>  diisi dengan kode urusan pemerintahan daerah tertentu</text:p>
        </text:list-item>
        <text:list-item>
          <text:p text:style-name="List_20_1_Content"> Kolom <text:span text:style-name="Strong_20_Emphasis">Nama Urusan</text:span>  diisi dengan nama urusan</text:p>
        </text:list-item>
        <text:list-item>
          <text:p text:style-name="List_20_1_Content_Last"> Pastikan semua isian data benar, kemudian tekan tombol penyimpanan data <draw:frame draw:style-name="media" draw:name="3" text:anchor-type="as-char" draw:z-index="3" svg:width="0.66145833333333cm" svg:height="0.555625cm"><draw:image xlink:href="Pictures/bdc69509e8ea0962eff4361c6eb0f5f1.png" xlink:type="simple" xlink:show="embed" xlink:actuate="onLoad"/></draw:frame>di toolbar atas untuk menyimpan data-data yang telah diisikan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etup_sikd:bidang_urusan</dc:title>
  </office:meta>
</office:document-meta>
</file>