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6c7922137dd3c5bce5d19e1ed398e75.jpg"/>
  <manifest:file-entry manifest:media-type="image/jpeg" manifest:full-path="Pictures/aa6187e5937eef5afb65fd81a14c71e2.jpg"/>
  <manifest:file-entry manifest:media-type="image/jpeg" manifest:full-path="Pictures/6cc5770268643ec5db8fd766a885565b.jpg"/>
  <manifest:file-entry manifest:media-type="image/png" manifest:full-path="Pictures/bdc69509e8ea0962eff4361c6eb0f5f1.png"/>
  <manifest:file-entry manifest:media-type="image/jpeg" manifest:full-path="Pictures/fcb085182c1c12c785e52cf7353921b1.jpg"/>
  <manifest:file-entry manifest:media-type="image/jpeg" manifest:full-path="Pictures/03ce0242e14c0419a31486d2b062109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etup_sikd:bidang_musrenbang"/><text:bookmark-start text:name="__RefHeading___prosedur_operasional_bidang_musrenbang_1"/><text:bookmark-start text:name="prosedur_operasional_bidang_musrenbang"/>Prosedur Operasional Bidang Musrenbang<text:bookmark-end text:name="__RefHeading___prosedur_operasional_bidang_musrenbang_1"/><text:bookmark-end text:name="prosedur_operasional_bidang_musrenbang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Menu setup Bidang Musrenbang berfungsi untuk mendaftarkan data-data terkait bidang pada musrenbang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Administrator</text:p>
          </table:table-cell>
          <table:table-cell office:value-type="string" table:style-name="tablecell">
            <text:p text:style-name="tablealignleft">Mendaftarkan bidang musrenbang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setup Bidang Musrenbang adalah sebagai berikut:</text:p>
      <text:list text:style-name="List_20_1" text:continue-numbering="false">
        <text:list-item>
          <text:p text:style-name="LastListParagraph_List_20_1_Content_First"> Hanya Administrator Aplikasi yang dapat melakukan pendaftaran/penambahan bidang musrenbang.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gisian setup Bidang Musrenbang:</text:p>
      <text:list text:style-name="List_20_1" text:continue-numbering="false">
        <text:list-item>
          <text:p text:style-name="List_20_1_Content_First"> Masuk ke Aplikasi sebagai Administrator SIMRAL, pilih <text:span text:style-name="Strong_20_Emphasis">Modul Setup SIKD &gt; Menu Bidang Musrenbang,</text:span>  maka akan tampil List Kode Bidang Musrenbang seperti pada gambar berikut:<draw:frame draw:style-name="media" draw:name="list_bidang_musrenbang.jpg Legend" text:anchor-type="as-char" draw:z-index="0" svg:width="50.085625cm" style:rel-width="100%"><draw:text-box><text:p text:style-name="legendcenter"><draw:frame draw:style-name="media" draw:name="list_bidang_musrenbang.jpg" text:anchor-type="as-char" draw:z-index="0" svg:width="50.085625cm" style:rel-width="100%" svg:height="15.636875cm" style:rel-height="scale"><draw:image xlink:href="Pictures/56c7922137dd3c5bce5d19e1ed398e75.jpg" xlink:type="simple" xlink:show="embed" xlink:actuate="onLoad"/></draw:frame>list_bidang_musrenbang.jpg</text:p></draw:text-box></draw:frame></text:p>
        </text:list-item>
        <text:list-item>
          <text:p text:style-name="List_20_1_Content"> Klik tombol <draw:frame draw:style-name="media" draw:name="toolbar_tambah.jpg Legend" text:anchor-type="as-char" draw:z-index="0" svg:width="0.66145833333333cm"><draw:text-box><text:p text:style-name="legendcenter"><draw:frame draw:style-name="media" draw:name="toolbar_tambah.jpg" text:anchor-type="as-char" draw:z-index="1" svg:width="0.66145833333333cm" svg:height="0.555625cm"><draw:image xlink:href="Pictures/aa6187e5937eef5afb65fd81a14c71e2.jpg" xlink:type="simple" xlink:show="embed" xlink:actuate="onLoad"/></draw:frame>toolbar_tambah.jpg</text:p></draw:text-box></draw:frame>pada toolbar di halaman List Kode Bidang Musrenbang untuk mengisi/menambah bidang musrenbang, maka akan ditampilkan form input sebagai berikut:<draw:frame draw:style-name="media" draw:name="input_bidang_musrenbang.jpg Legend" text:anchor-type="as-char" draw:z-index="0" svg:width="44.476458333333cm" style:rel-width="100%"><draw:text-box><text:p text:style-name="legendcenter"><draw:frame draw:style-name="media" draw:name="input_bidang_musrenbang.jpg" text:anchor-type="as-char" draw:z-index="2" svg:width="44.476458333333cm" style:rel-width="100%" svg:height="8.5725cm" style:rel-height="scale"><draw:image xlink:href="Pictures/6cc5770268643ec5db8fd766a885565b.jpg" xlink:type="simple" xlink:show="embed" xlink:actuate="onLoad"/></draw:frame>input_bidang_musrenbang.jpg</text:p></draw:text-box></draw:frame></text:p>
        </text:list-item>
        <text:list-item>
          <text:p text:style-name="List_20_1_Content"> Kolom <text:span text:style-name="Strong_20_Emphasis">Kode Bidang</text:span>  diisi dengan kode bidang musrenbang</text:p>
        </text:list-item>
        <text:list-item>
          <text:p text:style-name="List_20_1_Content"> Kolom <text:span text:style-name="Strong_20_Emphasis">Nama Bidang </text:span>diisi dengan nama bidang musrenbang</text:p>
        </text:list-item>
        <text:list-item>
          <text:p text:style-name="List_20_1_Content"> Kolom <text:span text:style-name="Strong_20_Emphasis">Uraian Bidang</text:span>  diisi dengan uraian bidang musrenbang</text:p>
        </text:list-item>
        <text:list-item>
          <text:p text:style-name="List_20_1_Content"> Pastikan semua isian data benar, kemudian tekan tombol penyimpanan data <draw:frame draw:style-name="media" draw:name="3" text:anchor-type="as-char" draw:z-index="3" svg:width="0.66145833333333cm" svg:height="0.555625cm"><draw:image xlink:href="Pictures/bdc69509e8ea0962eff4361c6eb0f5f1.png" xlink:type="simple" xlink:show="embed" xlink:actuate="onLoad"/></draw:frame>di toolbar atas untuk menyimpan data-data yang telah diisikan</text:p>
        </text:list-item>
        <text:list-item>
          <text:p text:style-name="List_20_1_Content"> Setelah ditambahkan pada Aplikasi, bidang-bidang musrenbang tersebut dapat dikaitkan dengan bidang urusan pemerintahan. Masuk ke halaman detail Kode Bidang Musrenbang:<draw:frame draw:style-name="media" draw:name="detail_bidang_musrenbang.jpg Legend" text:anchor-type="as-char" draw:z-index="0" svg:width="44.873333333333cm" style:rel-width="100%"><draw:text-box><text:p text:style-name="legendcenter"><draw:frame draw:style-name="media" draw:name="detail_bidang_musrenbang.jpg" text:anchor-type="as-char" draw:z-index="4" svg:width="44.873333333333cm" style:rel-width="100%" svg:height="11.800416666667cm" style:rel-height="scale"><draw:image xlink:href="Pictures/fcb085182c1c12c785e52cf7353921b1.jpg" xlink:type="simple" xlink:show="embed" xlink:actuate="onLoad"/></draw:frame>detail_bidang_musrenbang.jpg</text:p></draw:text-box></draw:frame></text:p>
        </text:list-item>
        <text:list-item>
          <text:p text:style-name="List_20_1_Content"> Klik tombol <draw:frame draw:style-name="media" draw:name="toolbar_tambah.jpg Legend" text:anchor-type="as-char" draw:z-index="0" svg:width="0.66145833333333cm"><draw:text-box><text:p text:style-name="legendcenter"><draw:frame draw:style-name="media" draw:name="toolbar_tambah.jpg" text:anchor-type="as-char" draw:z-index="5" svg:width="0.66145833333333cm" svg:height="0.555625cm"><draw:image xlink:href="Pictures/aa6187e5937eef5afb65fd81a14c71e2.jpg" xlink:type="simple" xlink:show="embed" xlink:actuate="onLoad"/></draw:frame>toolbar_tambah.jpg</text:p></draw:text-box></draw:frame>di bagian bawah di halaman Detail Kode Bidang Musrenbang untuk mengisi/menambah keterkaitan, maka akan ditampilkan form input sebagai berikut:​​​​​​​​​​​​​​<draw:frame draw:style-name="media" draw:name="keterkaitan_bidang_musrenbang_bidang_urusan.jpg Legend" text:anchor-type="as-char" draw:z-index="0" svg:width="44.582291666667cm" style:rel-width="100%"><draw:text-box><text:p text:style-name="legendcenter"><draw:frame draw:style-name="media" draw:name="keterkaitan_bidang_musrenbang_bidang_urusan.jpg" text:anchor-type="as-char" draw:z-index="6" svg:width="44.582291666667cm" style:rel-width="100%" svg:height="13.917083333333cm" style:rel-height="scale"><draw:image xlink:href="Pictures/03ce0242e14c0419a31486d2b0621091.jpg" xlink:type="simple" xlink:show="embed" xlink:actuate="onLoad"/></draw:frame>keterkaitan_bidang_musrenbang_bidang_urusan.jpg</text:p></draw:text-box></draw:frame></text:p>
        </text:list-item>
        <text:list-item>
          <text:p text:style-name="List_20_1_Content"> Beri tanda centang pada bidang urusan yang terkait</text:p>
        </text:list-item>
        <text:list-item>
          <text:p text:style-name="List_20_1_Content_Last"> Tekan tombol <draw:frame draw:style-name="media" draw:name="7" text:anchor-type="as-char" draw:z-index="7" svg:width="0.66145833333333cm" svg:height="0.555625cm"><draw:image xlink:href="Pictures/bdc69509e8ea0962eff4361c6eb0f5f1.png" xlink:type="simple" xlink:show="embed" xlink:actuate="onLoad"/></draw:frame>untuk menyimpan data keterkaitan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setup_sikd:bidang_musrenbang</dc:title>
  </office:meta>
</office:document-meta>
</file>