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9f5c95b5c6c5dbeba49853e2b1735a.png"/>
  <manifest:file-entry manifest:media-type="image/png" manifest:full-path="Pictures/b4c3da4e899957d7bbf37aef52df07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setup_sakip:pjbt_struktural"/><text:bookmark-start text:name="__RefHeading___prosedur_operasional_setup_nilai_kinerja_1"/><text:bookmark-start text:name="prosedur_operasional_setup_nilai_kinerja"/>PROSEDUR OPERASIONAL SETUP NILAI KINERJA<text:bookmark-end text:name="__RefHeading___prosedur_operasional_setup_nilai_kinerja_1"/><text:bookmark-end text:name="prosedur_operasional_setup_nilai_kinerja"/></text:h>
      <text:p text:style-name="Text_20_body">Pelaku Operasional</text:p>
      <text:p text:style-name="Text_20_body">Prosedur ini berfungsi untuk melakukan pengaturan batasan yang diberlakukan pada penilaian kinerja.</text:p>
      <text:h text:style-name="Heading_20_3" text:outline-level="3"><text:bookmark-start text:name="__RefHeading___pelaku_operasional_2"/><text:bookmark-start text:name="pelaku_operasional"/>Pelaku Operasional<text:bookmark-end text:name="__RefHeading___pelaku_operasional_2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Pemda</text:p>
          </table:table-cell>
          <table:table-cell office:value-type="string" table:style-name="tablecell">
            <text:p text:style-name="tablealignleft">Melakukan pengaturan batasan penilian kinerja</text:p>
          </table:table-cell>
        </table:table-row>
      </table:table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list text:style-name="List_20_1" text:continue-numbering="false">
        <text:list-item/>
      </text:list>
      <text:p text:style-name="Text_20_body">Nilai batasan penilian tidak boleh saling beririsan satu sama lain</text:p>
      <text:list text:style-name="List_20_1" text:continue-numbering="false">
        <text:list-item/>
      </text:list>
      <text:p text:style-name="Text_20_body">Gambar/Image untuk menunjukkan status penilaian harus sudah tersimpan di server, untuk dapat digunakan.</text:p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SIMR@L dalam proses import data target program OPD:</text:p>
      <text:list text:style-name="List_20_1" text:continue-numbering="false">
        <text:list-item/>
      </text:list>
      <text:p text:style-name="Text_20_body">Masuk ke Aplikasi Simr@l dengan login sebagai penanggungjawab SAKIP Pemda</text:p>
      <text:list text:style-name="List_20_1" text:continue-numbering="false">
        <text:list-item/>
      </text:list>
      <text:p text:style-name="Text_20_body">Pilih SAKIP &gt; Setup &gt; Nilai Kinerja, akan tampil list batasan nilai kinerja yang telah diisikan sebagai berikut</text:p>
      <text:p text:style-name="Text_20_body"><draw:a xlink:type="simple" xlink:href="https://simral.bppt.go.id/wiki/lib/exe/detail.php?id=sakip:setup_sakip:nilai_kinerja&amp;media=sakip:setup_sakip:6579ccb24b1d247dc5cababc71494612.png"><draw:frame draw:style-name="media" draw:name="0" text:anchor-type="as-char" draw:z-index="0" svg:width="30.294791666667cm" style:rel-width="100%" svg:height="7.5670833333333cm" style:rel-height="scale"><draw:image xlink:href="Pictures/6d9f5c95b5c6c5dbeba49853e2b1735a.png" xlink:type="simple" xlink:show="embed" xlink:actuate="onLoad"/></draw:frame></draw:a></text:p>
      <text:list text:style-name="List_20_1" text:continue-numbering="false">
        <text:list-item/>
      </text:list>
      <text:p text:style-name="Text_20_body">Untuk menambahkan batasan penilian klik tombol [+], akan muncul isian</text:p>
      <text:p text:style-name="Text_20_body"><draw:a xlink:type="simple" xlink:href="https://simral.bppt.go.id/wiki/lib/exe/detail.php?id=sakip:setup_sakip:nilai_kinerja&amp;media=sakip:setup_sakip:2f9de7e4f695677ee53b98fc16b9df53.png"><draw:frame draw:style-name="media" draw:name="1" text:anchor-type="as-char" draw:z-index="1" svg:width="30.268333333333cm" style:rel-width="100%" svg:height="8.016875cm" style:rel-height="scale"><draw:image xlink:href="Pictures/b4c3da4e899957d7bbf37aef52df073d.png" xlink:type="simple" xlink:show="embed" xlink:actuate="onLoad"/></draw:frame></draw:a></text:p>
      <text:list text:style-name="List_20_1" text:continue-numbering="false">
        <text:list-item/>
      </text:list>
      <text:p text:style-name="Text_20_body">Isikan data-data yang diperlukan kemudian simpan.</text:p>
      <text:list text:style-name="List_20_1" text:continue-numbering="false">
        <text:list-item/>
      </text:list>
      <text:p text:style-name="Text_20_body">Batas penilaian tidak boleh saling beririsan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setup_sakip:pjbt_struktural</dc:title>
  </office:meta>
</office:document-meta>
</file>