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6d9f5c95b5c6c5dbeba49853e2b1735a.png"/>
  <manifest:file-entry manifest:media-type="image/png" manifest:full-path="Pictures/b4c3da4e899957d7bbf37aef52df073d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sakip:setup_sakip:nilai_kinerja"/><text:bookmark-start text:name="__RefHeading___prosedur_operasional_setup_nilai_kinerja_1"/><text:bookmark-start text:name="prosedur_operasional_setup_nilai_kinerja"/>PROSEDUR OPERASIONAL SETUP NILAI KINERJA<text:bookmark-end text:name="__RefHeading___prosedur_operasional_setup_nilai_kinerja_1"/><text:bookmark-end text:name="prosedur_operasional_setup_nilai_kinerja"/></text:h>
      <text:p text:style-name="Text_20_body">Prosedur ini berfungsi untuk melakukan pengaturan batasan yang diberlakukan pada penilaian kinerja.</text:p>
      <text:h text:style-name="Heading_20_3" text:outline-level="3"><text:bookmark-start text:name="__RefHeading___pelaku_operasional_2"/><text:bookmark-start text:name="pelaku_operasional"/>Pelaku Operasional<text:bookmark-end text:name="__RefHeading___pelaku_operasional_2"/><text:bookmark-end text:name="pelaku_operasional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Nomor</text:p>
          </table:table-cell>
          <table:table-cell office:value-type="string" table:style-name="tableheader">
            <text:p text:style-name="Table_20_Heading">Pelaku</text:p>
          </table:table-cell>
          <table:table-cell office:value-type="string" table:style-name="tableheader">
            <text:p text:style-name="Table_20_Heading">Fungsi</text:p>
          </table:table-cell>
        </table:table-row>
        <table:table-row>
          <table:table-cell office:value-type="string" table:style-name="tablecell">
            <text:p text:style-name="tablealignleft">1</text:p>
          </table:table-cell>
          <table:table-cell office:value-type="string" table:style-name="tablecell">
            <text:p text:style-name="tablealignleft">Penanggungjawab/Pengeloala SAKIP Pemda</text:p>
          </table:table-cell>
          <table:table-cell office:value-type="string" table:style-name="tablecell">
            <text:p text:style-name="tablealignleft">Melakukan pengaturan batasan penilian kinerja</text:p>
          </table:table-cell>
        </table:table-row>
      </table:table>
      <text:h text:style-name="Heading_20_3" text:outline-level="3"><text:bookmark-start text:name="__RefHeading___prasyarat_kondisional_3"/><text:bookmark-start text:name="prasyarat_kondisional"/>Prasyarat Kondisional<text:bookmark-end text:name="__RefHeading___prasyarat_kondisional_3"/><text:bookmark-end text:name="prasyarat_kondisional"/></text:h>
      <text:list text:style-name="List_20_1" text:continue-numbering="false">
        <text:list-item>
          <text:p text:style-name="List_20_1_Content_First"> Nilai batasan penilian tidak boleh saling beririsan satu sama lain</text:p>
        </text:list-item>
        <text:list-item>
          <text:p text:style-name="List_20_1_Content_Last"> Gambar/Image untuk menunjukkan status penilaian harus sudah tersimpan di server, untuk dapat digunakan.</text:p>
        </text:list-item>
      </text:list>
      <text:h text:style-name="Heading_20_3" text:outline-level="3"><text:bookmark-start text:name="__RefHeading___proses_operasional_4"/><text:bookmark-start text:name="proses_operasional"/>Proses Operasional<text:bookmark-end text:name="__RefHeading___proses_operasional_4"/><text:bookmark-end text:name="proses_operasional"/></text:h>
      <text:p text:style-name="Text_20_body">Berikut adalah prosedur operasional penggunaan aplikasi SIMR@L dalam proses import data target program OPD:</text:p>
      <text:list text:style-name="List_20_1" text:continue-numbering="false">
        <text:list-item>
          <text:p text:style-name="List_20_1_Content_First"> Masuk ke Aplikasi Simr@l dengan login sebagai penanggungjawab SAKIP Pemda</text:p>
        </text:list-item>
        <text:list-item>
          <text:p text:style-name="List_20_1_Content_Last"> Pilih SAKIP &gt; Setup &gt; Nilai Kinerja, akan tampil list batasan nilai kinerja yang telah diisikan sebagai berikut</text:p>
        </text:list-item>
      </text:list>
      <text:p text:style-name="Text_20_body"><draw:frame draw:style-name="media" draw:name="0" text:anchor-type="as-char" draw:z-index="0" svg:width="30.294791666667cm" style:rel-width="100%" svg:height="7.5670833333333cm" style:rel-height="scale"><draw:image xlink:href="Pictures/6d9f5c95b5c6c5dbeba49853e2b1735a.png" xlink:type="simple" xlink:show="embed" xlink:actuate="onLoad"/></draw:frame></text:p>
      <text:list text:style-name="List_20_1" text:continue-numbering="false">
        <text:list-item>
          <text:p text:style-name="LastListParagraph_List_20_1_Content_First"> Untuk menambahkan batasan penilian klik tombol [+], akan muncul isian</text:p>
        </text:list-item>
      </text:list>
      <text:p text:style-name="Text_20_body"><draw:frame draw:style-name="media" draw:name="1" text:anchor-type="as-char" draw:z-index="1" svg:width="30.268333333333cm" style:rel-width="100%" svg:height="8.016875cm" style:rel-height="scale"><draw:image xlink:href="Pictures/b4c3da4e899957d7bbf37aef52df073d.png" xlink:type="simple" xlink:show="embed" xlink:actuate="onLoad"/></draw:frame></text:p>
      <text:list text:style-name="List_20_1" text:continue-numbering="false">
        <text:list-item>
          <text:p text:style-name="List_20_1_Content_First"> Isikan data-data yang diperlukan kemudian simpan.</text:p>
        </text:list-item>
        <text:list-item>
          <text:p text:style-name="List_20_1_Content_Last"> Batas penilaian tidak boleh saling beririsan</text:p>
        </text:list-item>
      </text:list>
      <text:p text:style-name="Text_20_body"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7::00:00</meta:creation-date>
    <dc:creator>Generated</dc:creator>
    <dc:date>1970-01-01T07::00:00</dc:date>
    <dc:language>en-US</dc:language>
    <meta:editing-cycles>1</meta:editing-cycles>
    <meta:editing-duration>PT0S</meta:editing-duration>
    <dc:title>sakip:setup_sakip:nilai_kinerja</dc:title>
  </office:meta>
</office:document-meta>
</file>