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sakip:setup_sakip:batas_waktu"/><text:bookmark-start text:name="__RefHeading___prosedur_operasional_setup_batas_waktu_penyusunan_sakip_1"/><text:bookmark-start text:name="prosedur_operasional_setup_batas_waktu_penyusunan_sakip"/>PROSEDUR OPERASIONAL SETUP BATAS WAKTU PENYUSUNAN SAKIP<text:bookmark-end text:name="__RefHeading___prosedur_operasional_setup_batas_waktu_penyusunan_sakip_1"/><text:bookmark-end text:name="prosedur_operasional_setup_batas_waktu_penyusunan_sakip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7::00:00</meta:creation-date>
    <dc:creator>Generated</dc:creator>
    <dc:date>1970-01-01T07::00:00</dc:date>
    <dc:language>en-US</dc:language>
    <meta:editing-cycles>1</meta:editing-cycles>
    <meta:editing-duration>PT0S</meta:editing-duration>
    <dc:title>sakip:setup_sakip:batas_waktu</dc:title>
  </office:meta>
</office:document-meta>
</file>