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janjian_kinerja:perj_kinerja_pemda"/><text:bookmark-start text:name="__RefHeading___perjanjian_kinerja_pemda_1"/><text:bookmark-start text:name="perjanjian_kinerja_pemda"/>PERJANJIAN KINERJA PEMDA<text:bookmark-end text:name="__RefHeading___perjanjian_kinerja_pemda_1"/><text:bookmark-end text:name="perjanjian_kinerja_pemd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janjian_kinerja:perj_kinerja_pemda</dc:title>
  </office:meta>
</office:document-meta>
</file>