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d47275b992347e5afd4a8759893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rjanjian_kinerja:perj_kinerja_opd"/><text:bookmark-start text:name="__RefHeading___perjanjian_kinerja_opd_1"/><text:bookmark-start text:name="perjanjian_kinerja_opd"/>PERJANJIAN KINERJA OPD<text:bookmark-end text:name="__RefHeading___perjanjian_kinerja_opd_1"/><text:bookmark-end text:name="perjanjian_kinerja_o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rosedur ini berfungsi untuk mencetak perjanjian kinerja OPD, yang didasarkan atas target kinerja di masing-masing penanggungjawab kinerja. Perjanjian Kinerja OPD terdiri dari 3 tingkat, yaitu :</text:p>
      <text:list text:style-name="List_20_1" text:continue-numbering="false">
        <text:list-item>
          <text:p text:style-name="List_20_1_Content_First"> Perjanjian Kinerja Kepala OPD (Es.2), bertanggungjawab terhadap capaian kinera indikator sasaran OPD di Renja OPD</text:p>
        </text:list-item>
        <text:list-item>
          <text:p text:style-name="List_20_1_Content"> Perjanjian Kinerja Kepala Bagian / Bidang (Es.3), bertanggungjawab terhadap capaian kinera indikator program OPD di Renja OPD</text:p>
        </text:list-item>
        <text:list-item>
          <text:p text:style-name="List_20_1_Content_Last"> Perjanjian Kinerja Kepala Sub Bagian / Seksi (Es.4), bertanggungjawab terhadap capaian kinera indikator kegiatan OPD di DPA OPD</text:p>
        </text:list-item>
      </text:list>
      <text:p text:style-name="Text_20_body">Masing-masing perjanjian kinerja akan ditandatangani setelah APBD disahk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anggungjawab/Pengeloala SAKIP OPD</text:p>
          </table:table-cell>
          <table:table-cell office:value-type="string" table:style-name="tablecell">
            <text:p text:style-name="tablealignleft">Mencetak dokumen perjanjian kinerja masing-masing pejabat struktural di O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laksanaan prosedur ini adalah sebagai berikut:</text:p>
      <text:list text:style-name="List_20_1" text:continue-numbering="false">
        <text:list-item/>
      </text:list>
      <text:p text:style-name="Text_20_body">Sasaran tahunan pembangunan daerah berikut dengan indikator dan target tahunannya telah terisikan di Renja OPD.</text:p>
      <text:list text:style-name="List_20_1" text:continue-numbering="false">
        <text:list-item/>
      </text:list>
      <text:p text:style-name="Text_20_body">Program berikut dengan indikator dan target tahunannya telah terisikan di Renja OPD.</text:p>
      <text:list text:style-name="List_20_1" text:continue-numbering="false">
        <text:list-item/>
      </text:list>
      <text:p text:style-name="Text_20_body">Kegiatan berikut dengan indikator dan target tahunannya telah terisikan di DPA OPD.</text:p>
      <text:list text:style-name="List_20_1" text:continue-numbering="false">
        <text:list-item/>
      </text:list>
      <text:p text:style-name="Text_20_body">Data Pejabat struktural masing-masing OPD berikut dengan indikator program dan kegiatan yng menjadi tanggungjawabnya telah terisikan, pada menu <text:a xlink:type="simple" xlink:href="https://repo.kuarta.co.id/simralwiki/doku.php?id=sakip:setup_sakip:pjbt_struktural" text:style-name="Internet_20_link" text:visited-style-name="Visited_20_Internet_20_Link">Setup Pejabat Struktural</text:a>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@L dalam proses cetak perjanjian kerja OPD:</text:p>
      <text:list text:style-name="List_20_1" text:continue-numbering="false">
        <text:list-item/>
      </text:list>
      <text:p text:style-name="Text_20_body">Masuk ke Aplikasi Simr@l dengan login sebagai penanggungjawab SAKIP OPD</text:p>
      <text:list text:style-name="List_20_1" text:continue-numbering="false">
        <text:list-item/>
      </text:list>
      <text:p text:style-name="Text_20_body">Pilih SAKIP &gt; SAKIP OPD &gt; Perjanjian Kinerja &gt; Perj. Kinerja OPD, akan tampil sebagai berikut</text:p>
      <text:p text:style-name="Text_20_body"><draw:frame draw:style-name="media" draw:name="0" text:anchor-type="as-char" draw:z-index="0" svg:width="30.32125cm" style:rel-width="100%" svg:height="8.9429166666667cm" style:rel-height="scale"><draw:image xlink:href="Pictures/137d47275b992347e5afd4a875989385.png" xlink:type="simple" xlink:show="embed" xlink:actuate="onLoad"/></draw:frame></text:p>
      <text:list text:style-name="List_20_1" text:continue-numbering="false">
        <text:list-item/>
      </text:list>
      <text:p text:style-name="Text_20_body">Pilih <text:span text:style-name="Strong_20_Emphasis">Jenis Laporan</text:span>  dengan Perjanjian Kinerja SKPD Eselon 2, Eselon 3, atau Eselon 4;</text:p>
      <text:list text:style-name="List_20_1" text:continue-numbering="false">
        <text:list-item/>
      </text:list>
      <text:p text:style-name="Text_20_body">Pilih<text:span text:style-name="Strong_20_Emphasis">Jenis</text:span><text:span text:style-name="Strong_20_Emphasis"> Renja </text:span>dengan Renja Final untuk perjanjian kinerja di APBD Murni dan Renja Perubahan untuk APBD Perubahan</text:p>
      <text:list text:style-name="List_20_1" text:continue-numbering="false">
        <text:list-item/>
      </text:list>
      <text:p text:style-name="Text_20_body">Pilih Nama <text:span text:style-name="Strong_20_Emphasis">Pejabat Struktural</text:span>, akan terisi pilihan nama-nama pejabat struktural di OPD yang bersangkutan seseuai dengam eselon yang dipilih. Kosongkan nama pejabat struktural untuk mencetak semua perjanjian kinerja di OPD yang bersangkutan.</text:p>
      <text:list text:style-name="List_20_1" text:continue-numbering="false">
        <text:list-item/>
      </text:list>
      <text:p text:style-name="Text_20_body">Tekan Tombol <text:span text:style-name="Strong_20_Emphasis">Tampilkan </text:span>untuk mencetak dokumen perjanjian kinerja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rjanjian_kinerja:perj_kinerja_opd</dc:title>
  </office:meta>
</office:document-meta>
</file>