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fd65cf8d4abcc330e6847d0268b117.png"/>
  <manifest:file-entry manifest:media-type="image/png" manifest:full-path="Pictures/68852f1bd0a47e4a6e35cfe0ce282d9f.png"/>
  <manifest:file-entry manifest:media-type="image/jpeg" manifest:full-path="Pictures/f31d4688c56106228e57f520a7e7462b.jpg"/>
  <manifest:file-entry manifest:media-type="image/png" manifest:full-path="Pictures/78b2cc699deb1a876e86f098c36ca1ba.png"/>
  <manifest:file-entry manifest:media-type="image/png" manifest:full-path="Pictures/3a17a2b8a00ae19e2a1e4e502d0c19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kinerja_pemda:target_rls_sasaran"/><text:bookmark-start text:name="__RefHeading___prosedur_operasional_pengisian_target_realisasi_sasaran_1"/><text:bookmark-start text:name="prosedur_operasional_pengisian_target_realisasi_sasaran"/>PROSEDUR OPERASIONAL PENGISIAN TARGET REALISASI SASARAN<text:bookmark-end text:name="__RefHeading___prosedur_operasional_pengisian_target_realisasi_sasaran_1"/><text:bookmark-end text:name="prosedur_operasional_pengisian_target_realisasi_sas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penyediaan data rencana aksi triwulanan terhadap target realisasi sasaran tahunan Pemda yang telah ditetapkan di RKPD. Data target realisasi per triwulanan terdiri dari 3 jenis data yaitu berupa :</text:p>
      <text:list text:style-name="List_20_1" text:continue-numbering="false">
        <text:list-item>
          <text:p text:style-name="List_20_1_Content_First"> Penjelasan target capaian pada setiap triwulan</text:p>
        </text:list-item>
        <text:list-item>
          <text:p text:style-name="List_20_1_Content"> Nilai Target per satuan per indikator, dan</text:p>
        </text:list-item>
        <text:list-item>
          <text:p text:style-name="List_20_1_Content_Last"> Nilai Target secara prosentase per indikator.</text:p>
        </text:list-item>
      </text:list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  <text:h text:style-name="Heading_20_3" text:outline-level="3"><text:bookmark-start text:name="__RefHeading___pelaku_operasional_4"/><text:bookmark-start text:name="pelaku_operasional"/>Pelaku Operasional<text:bookmark-end text:name="__RefHeading___pelaku_operasional_4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</text:p>
          </table:table-cell>
          <table:table-cell office:value-type="string" table:style-name="tablecell">
            <text:p text:style-name="tablealignleft">Mengelola data target realiasi sasaran Pemda per triwulanan</text:p>
          </table:table-cell>
        </table:table-row>
      </table:table>
      <text:h text:style-name="Heading_20_3" text:outline-level="3"><text:bookmark-start text:name="__RefHeading___prasyarat_kondisional_5"/><text:bookmark-start text:name="prasyarat_kondisional"/>Prasyarat Kondisional<text:bookmark-end text:name="__RefHeading___prasyarat_kondisional_5"/><text:bookmark-end text:name="prasyarat_kondisional"/></text:h>
      <text:p text:style-name="Text_20_body">Beberapa prasyarat kondisional dalam Program RKPD adalah sebagai berikut:</text:p>
      <text:list text:style-name="List_20_1" text:continue-numbering="false">
        <text:list-item>
          <text:p text:style-name="LastListParagraph_List_20_1_Content_First"> Sasaran Pembangunan Pemda di RKPD, berikut dengan indikator dan nilai target kinerja pada tahun yang bersangkutan telah tersedia</text:p>
        </text:list-item>
      </text:list>
      <text:h text:style-name="Heading_20_3" text:outline-level="3"><text:bookmark-start text:name="__RefHeading___proses_operasional_6"/><text:bookmark-start text:name="proses_operasional"/>Proses Operasional<text:bookmark-end text:name="__RefHeading___proses_operasional_6"/><text:bookmark-end text:name="proses_operasional"/></text:h>
      <text:p text:style-name="Text_20_body">Berikut adalah prosedur operasional penggunaan aplikasi dalam proses pengisian program RKPD :</text:p>
      <text:list text:style-name="List_20_1" text:continue-numbering="false">
        <text:list-item>
          <text:p text:style-name="List_20_1_Content_First"> Masuk ke aplikasi Simral, dengan login sebagai pengelola SAKIP Pemda;</text:p>
        </text:list-item>
        <text:list-item>
          <text:p text:style-name="List_20_1_Content_Last"> Pilih SAKIP &gt; SAKIP Pemda &gt; Perencanaan &gt; Target Realiasasi &gt; Sasaran, akan tampil sebagai berikut  :</text:p>
        </text:list-item>
      </text:list>
      <text:p text:style-name="Text_20_body"><draw:frame draw:style-name="media" draw:name="0" text:anchor-type="as-char" draw:z-index="0" svg:width="30.136041666667cm" style:rel-width="100%" svg:height="13.308541666667cm" style:rel-height="scale"><draw:image xlink:href="Pictures/edfd65cf8d4abcc330e6847d0268b117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pengisian data atau melihat lebih detail terkait target capaian masing-masing indikator sasaran, pilih uraian sasaran (klik) yang dikehendaki, maka akan ditampilkan</text:p>
        </text:list-item>
      </text:list>
      <text:p text:style-name="Text_20_body"><draw:frame draw:style-name="media" draw:name="1" text:anchor-type="as-char" draw:z-index="1" svg:width="30.294791666667cm" style:rel-width="100%" svg:height="14.022916666667cm" style:rel-height="scale"><draw:image xlink:href="Pictures/68852f1bd0a47e4a6e35cfe0ce282d9f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melakukan pengisian atau perubahan data, klik tombol <draw:frame draw:style-name="media" draw:name="Edit Legend" text:anchor-type="as-char" draw:z-index="0" svg:width="0.555625cm"><draw:text-box><text:p text:style-name="legendcenter"><draw:frame draw:style-name="media" draw:name="Edit" text:anchor-type="as-char" draw:z-index="2" svg:width="0.555625cm" svg:height="0.555625cm"><draw:image xlink:href="Pictures/f31d4688c56106228e57f520a7e7462b.jpg" xlink:type="simple" xlink:show="embed" xlink:actuate="onLoad"/></draw:frame>Edit</text:p></draw:text-box></draw:frame>dan isikan data-data yang diminta</text:p>
        </text:list-item>
      </text:list>
      <text:p text:style-name="Text_20_body"><draw:frame draw:style-name="media" draw:name="3" text:anchor-type="as-char" draw:z-index="3" svg:width="30.188958333333cm" style:rel-width="100%" svg:height="13.546666666667cm" style:rel-height="scale"><draw:image xlink:href="Pictures/78b2cc699deb1a876e86f098c36ca1ba.png" xlink:type="simple" xlink:show="embed" xlink:actuate="onLoad"/></draw:frame></text:p>
      <text:list text:style-name="List_20_1" text:continue-numbering="false">
        <text:list-item>
          <text:p text:style-name="LastListParagraph_List_20_1_Content_First"> Isikan penjelasan target capaian realisasi sasaran yang akan direncanakan pada setiap triwulan, cukup diisikan penjelasan sedangkan nilai target capaiannya diisikan tersediri di setiap indikator sasarannya.</text:p>
        </text:list-item>
      </text:list>
      <text:p text:style-name="Text_20_body"><draw:frame draw:style-name="media" draw:name="4" text:anchor-type="as-char" draw:z-index="4" svg:width="30.241875cm" style:rel-width="100%" svg:height="4.524375cm" style:rel-height="scale"><draw:image xlink:href="Pictures/3a17a2b8a00ae19e2a1e4e502d0c19c8.png" xlink:type="simple" xlink:show="embed" xlink:actuate="onLoad"/></draw:frame></text:p>
      <text:list text:style-name="List_20_1" text:continue-numbering="false">
        <text:list-item>
          <text:p text:style-name="LastListParagraph_List_20_1_Content_First"> Isikan nilai target realisasi capaian per triwulan, baik nilai target persatuan dan target secara prosentase. Nilai yang diisikan per triwulan tidak kumulatif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kinerja_pemda:target_rls_sasaran</dc:title>
  </office:meta>
</office:document-meta>
</file>