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1c252893776a12c9ecce01300b8826f.png"/>
  <manifest:file-entry manifest:media-type="image/png" manifest:full-path="Pictures/6720535e20d816736f351dd02be08042.png"/>
  <manifest:file-entry manifest:media-type="image/jpeg" manifest:full-path="Pictures/f31d4688c56106228e57f520a7e7462b.jpg"/>
  <manifest:file-entry manifest:media-type="image/png" manifest:full-path="Pictures/3c4533af501b132c0b202d25c9aca1c6.png"/>
  <manifest:file-entry manifest:media-type="image/png" manifest:full-path="Pictures/87882e9cf0be7cd3bed1281ff82e034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akip:perencanaan_kinerja_pemda:target_rls_program"/><text:bookmark-start text:name="__RefHeading___prosedur_operasional_pengisian_target_realisasi_program_1"/><text:bookmark-start text:name="prosedur_operasional_pengisian_target_realisasi_program"/>PROSEDUR OPERASIONAL PENGISIAN TARGET REALISASI PROGRAM<text:bookmark-end text:name="__RefHeading___prosedur_operasional_pengisian_target_realisasi_program_1"/><text:bookmark-end text:name="prosedur_operasional_pengisian_target_realisasi_program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Prosedur ini berfungsi untuk penyediaan data rencana aksi triwulanan terhadap target realisasi program tahunan Pemda yang telah ditetapkan di RKPD. Data target realisasi per triwulanan terdiri dari 3 jenis data yaitu berupa :</text:p>
      <text:list text:style-name="List_20_1" text:continue-numbering="false">
        <text:list-item/>
      </text:list>
      <text:p text:style-name="Text_20_body">Penjelasan target capaian program pada setiap triwulan</text:p>
      <text:list text:style-name="List_20_1" text:continue-numbering="false">
        <text:list-item/>
      </text:list>
      <text:p text:style-name="Text_20_body">Nilai Target per satuan per indikator, dan</text:p>
      <text:list text:style-name="List_20_1" text:continue-numbering="false">
        <text:list-item/>
      </text:list>
      <text:p text:style-name="Text_20_body">Nilai Target secara prosentase per indikator.</text:p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omor</text:p>
          </table:table-cell>
          <table:table-cell office:value-type="string" table:style-name="tableheader">
            <text:p text:style-name="Table_20_Heading">Pelaku</text:p>
          </table:table-cell>
          <table:table-cell office:value-type="string" table:style-name="tableheader">
            <text:p text:style-name="Table_20_Heading">Fungsi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Penanggungjawab/Pengeloala SAKIP Pemda</text:p>
          </table:table-cell>
          <table:table-cell office:value-type="string" table:style-name="tablecell">
            <text:p text:style-name="tablealignleft">Melakukan Import data target program OPD</text:p>
          </table:table-cell>
        </table:table-row>
      </table:table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p text:style-name="Text_20_body">Beberapa prasyarat kondisional dalam pelaksanaan prosedur ini adalah sebagai berikut:</text:p>
      <text:list text:style-name="List_20_1" text:continue-numbering="false">
        <text:list-item/>
      </text:list>
      <text:p text:style-name="Text_20_body">Program Tahunan Pemda di RKPD berikut dengan indikator-indikatornya  dan nilai target kinerja pada tahun yang bersangkutan telah tersedia</text:p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p text:style-name="Text_20_body">Berikut adalah prosedur operasional penggunaan aplikasi SIMR@L dalam proses import data target realisasi program RKPD :</text:p>
      <text:list text:style-name="List_20_1" text:continue-numbering="false">
        <text:list-item/>
      </text:list>
      <text:p text:style-name="Text_20_body">Masuk ke Aplikasi Simr@l dengan login sebagai penanggungjawab SAKIP Pemda</text:p>
      <text:list text:style-name="List_20_1" text:continue-numbering="false">
        <text:list-item/>
      </text:list>
      <text:p text:style-name="Text_20_body">Pilih SAKIP &gt; SAKIP Pemda &gt; Perencanaan &gt; Target Realiasasi &gt; Program, akan tampil sebagai berikut</text:p>
      <text:p text:style-name="Text_20_body"><draw:frame draw:style-name="media" draw:name="0" text:anchor-type="as-char" draw:z-index="0" svg:width="30.903333333333cm" style:rel-width="100%" svg:height="11.562291666667cm" style:rel-height="scale"><draw:image xlink:href="Pictures/11c252893776a12c9ecce01300b8826f.png" xlink:type="simple" xlink:show="embed" xlink:actuate="onLoad"/></draw:frame></text:p>
      <text:list text:style-name="List_20_1" text:continue-numbering="false">
        <text:list-item/>
      </text:list>
      <text:p text:style-name="Text_20_body">Pilih <text:span text:style-name="Strong_20_Emphasis">Bidang Urusan</text:span>  untuk menampilkan program-program RKPD sesuai bidang urusannya;</text:p>
      <text:list text:style-name="List_20_1" text:continue-numbering="false">
        <text:list-item/>
      </text:list>
      <text:p text:style-name="Text_20_body">Pilih (Klik) uraian program untuk melihat lebih detail isian target capaian realisasi program per triwulan;</text:p>
      <text:p text:style-name="Text_20_body"><draw:frame draw:style-name="media" draw:name="1" text:anchor-type="as-char" draw:z-index="1" svg:width="30.771041666667cm" style:rel-width="100%" svg:height="14.12875cm" style:rel-height="scale"><draw:image xlink:href="Pictures/6720535e20d816736f351dd02be08042.png" xlink:type="simple" xlink:show="embed" xlink:actuate="onLoad"/></draw:frame></text:p>
      <text:list text:style-name="List_20_1" text:continue-numbering="false">
        <text:list-item/>
      </text:list>
      <text:p text:style-name="Text_20_body">Untuk melakukan pengisian atau perubahan data, klik tombol <draw:frame draw:style-name="media" draw:name="Edit Legend" text:anchor-type="as-char" draw:z-index="0" svg:width="0.555625cm"><draw:text-box><text:p text:style-name="legendcenter"><draw:frame draw:style-name="media" draw:name="Edit" text:anchor-type="as-char" draw:z-index="2" svg:width="0.555625cm" svg:height="0.555625cm"><draw:image xlink:href="Pictures/f31d4688c56106228e57f520a7e7462b.jpg" xlink:type="simple" xlink:show="embed" xlink:actuate="onLoad"/></draw:frame>Edit</text:p></draw:text-box></draw:frame>dan isikan data-data yang diminta</text:p>
      <text:p text:style-name="Text_20_body"><draw:frame draw:style-name="media" draw:name="3" text:anchor-type="as-char" draw:z-index="3" svg:width="30.7975cm" style:rel-width="100%" svg:height="14.234583333333cm" style:rel-height="scale"><draw:image xlink:href="Pictures/3c4533af501b132c0b202d25c9aca1c6.png" xlink:type="simple" xlink:show="embed" xlink:actuate="onLoad"/></draw:frame></text:p>
      <text:list text:style-name="List_20_1" text:continue-numbering="false">
        <text:list-item/>
      </text:list>
      <text:p text:style-name="Text_20_body">Isikan penjelasan target capaian realisasi program yang akan direncanakan pada setiap triwulan, cukup diisikan penjelasan sedangkan nilai target capaiannya diisikan tersediri di setiap indikator programnya.</text:p>
      <text:p text:style-name="Text_20_body"><draw:frame draw:style-name="media" draw:name="4" text:anchor-type="as-char" draw:z-index="4" svg:width="30.453541666667cm" style:rel-width="100%" svg:height="7.1172916666667cm" style:rel-height="scale"><draw:image xlink:href="Pictures/87882e9cf0be7cd3bed1281ff82e0343.png" xlink:type="simple" xlink:show="embed" xlink:actuate="onLoad"/></draw:frame></text:p>
      <text:list text:style-name="List_20_1" text:continue-numbering="false">
        <text:list-item>
          <text:p text:style-name="LastListParagraph_List_20_1_Content_First"> Isikan nilai target realisasi capaian per triwulan, baik nilai target persatuan dan target secara prosentase. Nilai yang diisikan per triwulan tidak kumulatif</text:p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sakip:perencanaan_kinerja_pemda:target_rls_program</dc:title>
  </office:meta>
</office:document-meta>
</file>