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60641d103261473febcb994746222c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perencanaan_kinerja_pemda:import_program"/><text:bookmark-start text:name="__RefHeading___import_target_program_opd_1"/><text:bookmark-start text:name="import_target_program_opd"/>IMPORT TARGET PROGRAM OPD<text:bookmark-end text:name="__RefHeading___import_target_program_opd_1"/><text:bookmark-end text:name="import_target_program_o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rosedur ini berfungsi untuk melakukan pengisian data rencana aksi target program Pemda per triwulan, yang dilakukan secara otomatis melalui import otomatis dari target program masing-masing OPD yang menjalankan program tersebut, dan jika terdapat lebih dari satu OPD yang menjalankan program tersebut, maka akan diambil nilai rata-rata dari keseluruhan target program di masing-masing OPD.</text:p>
      <text:p text:style-name="Text_20_body">Prosedur ini hanya dapat dilakukan jika semua prasyarat kondisional telah tersedia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or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nanggungjawab/Pengeloala SAKIP Pemda</text:p>
          </table:table-cell>
          <table:table-cell office:value-type="string" table:style-name="tablecell">
            <text:p text:style-name="tablealignleft">Melakukan Import data target program OP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elaksanaan prosedur ini adalah sebagai berikut:</text:p>
      <text:list text:style-name="List_20_1" text:continue-numbering="false">
        <text:list-item/>
      </text:list>
      <text:p text:style-name="Text_20_body">Program Tahunan Pemda di RKPD berikut dengan indikator-indikatornya telah tersedia</text:p>
      <text:list text:style-name="List_20_1" text:continue-numbering="false">
        <text:list-item/>
      </text:list>
      <text:p text:style-name="Text_20_body">Program Tahunan OPD di Renja OPD berikut dengan indikator-indikatornya telah tersedia dan telah tersambung dengan program dan indikator program Pemda di RKPD</text:p>
      <text:list text:style-name="List_20_1" text:continue-numbering="false">
        <text:list-item/>
      </text:list>
      <text:p text:style-name="Text_20_body">Rencana Aksi Target Realisasi Program Tahunan OPD di SAKIP SKPD telah terisi datanya dengan benar</text:p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SIMR@L dalam proses import data target program OPD:</text:p>
      <text:list text:style-name="List_20_1" text:continue-numbering="false">
        <text:list-item/>
      </text:list>
      <text:p text:style-name="Text_20_body">Masuk ke Aplikasi Simr@l dengan login sebagai penanggungjawab SAKIP Pemda</text:p>
      <text:list text:style-name="List_20_1" text:continue-numbering="false">
        <text:list-item/>
      </text:list>
      <text:p text:style-name="Text_20_body">Pilih SAKIP &gt; SAKIP Pemda &gt; Perencanaan &gt; Target Realiasasi &gt; Import Target Program, akan tampil sebagai berikut</text:p>
      <text:p text:style-name="Text_20_body"><draw:frame draw:style-name="media" draw:name="0" text:anchor-type="as-char" draw:z-index="0" svg:width="30.850416666667cm" style:rel-width="100%" svg:height="4.841875cm" style:rel-height="scale"><draw:image xlink:href="Pictures/e60641d103261473febcb994746222c0.png" xlink:type="simple" xlink:show="embed" xlink:actuate="onLoad"/></draw:frame></text:p>
      <text:list text:style-name="List_20_1" text:continue-numbering="false">
        <text:list-item>
          <text:p text:style-name="List_20_1_Content_First"> Kolom <text:span text:style-name="Strong_20_Emphasis">RKPD</text:span>  diisi dengan jenis RKPD yang akan diimport datanya (RKPD Final/Penetapan atau RKPD Perubahan);</text:p>
        </text:list-item>
        <text:list-item>
          <text:p text:style-name="List_20_1_Content"> Kolom<text:span text:style-name="Strong_20_Emphasis"> Bidang Urusan</text:span>  diisi dengan bidang urusan program yang akan di import, jika dikosongkan berarti program di semua bidang urusan akan diimport;</text:p>
        </text:list-item>
        <text:list-item>
          <text:p text:style-name="List_20_1_Content"> Kolom <text:span text:style-name="Strong_20_Emphasis">Program </text:span>diisi dengan nama program sesuai bidang urusannya yang akan diimport, jika dikosongkan berarti semua program di bidang urusan tersebut akan diimport</text:p>
        </text:list-item>
        <text:list-item>
          <text:p text:style-name="List_20_1_Content_Last"> Tekan tombol <text:span text:style-name="Strong_20_Emphasis">Import Realisasi Program</text:span>  untuk mengimport data target realiasi program OPD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perencanaan_kinerja_pemda:import_program</dc:title>
  </office:meta>
</office:document-meta>
</file>