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c9751fe4c1894be10432290e207835.png"/>
  <manifest:file-entry manifest:media-type="image/png" manifest:full-path="Pictures/4e8e322c02d3b861afe254367fa6c938.png"/>
  <manifest:file-entry manifest:media-type="image/jpeg" manifest:full-path="Pictures/f31d4688c56106228e57f520a7e7462b.jpg"/>
  <manifest:file-entry manifest:media-type="image/png" manifest:full-path="Pictures/805a7656c2b36f7787e60feade0df36c.png"/>
  <manifest:file-entry manifest:media-type="image/png" manifest:full-path="Pictures/954706c5dc257be014eea6ad7775b5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rencanaan_kinerja_opd:target_rls_sasaran"/><text:bookmark-start text:name="__RefHeading___prosedur_operasional_pengisian_target_realisasi_sasaran_opd_1"/><text:bookmark-start text:name="prosedur_operasional_pengisian_target_realisasi_sasaran_opd"/>PROSEDUR OPERASIONAL PENGISIAN TARGET REALISASI SASARAN OPD<text:bookmark-end text:name="__RefHeading___prosedur_operasional_pengisian_target_realisasi_sasaran_opd_1"/><text:bookmark-end text:name="prosedur_operasional_pengisian_target_realisasi_sasaran_o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ini berfungsi untuk penyediaan data rencana aksi triwulanan terhadap target realisasi sasaran OPD yang telah ditetapkan di Renja OPD. Data target realisasi triwulanan terdiri dari 3 jenis data yaitu berupa :</text:p>
      <text:list text:style-name="List_20_1" text:continue-numbering="false">
        <text:list-item/>
      </text:list>
      <text:p text:style-name="Text_20_body">Uraian penjelasan deskriptif terkait target capaian kegiatan pada setiap bulan</text:p>
      <text:list text:style-name="List_20_1" text:continue-numbering="false">
        <text:list-item/>
      </text:list>
      <text:p text:style-name="Text_20_body">Nilai Target per satuan per indikator sasaran OPD per triwulan</text:p>
      <text:list text:style-name="List_20_1" text:continue-numbering="false">
        <text:list-item/>
      </text:list>
      <text:p text:style-name="Text_20_body">Nilai Target prosentase capaian per indikator sasaran OPD per triwul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OPD</text:p>
          </table:table-cell>
          <table:table-cell office:value-type="string" table:style-name="tablecell">
            <text:p text:style-name="tablealignleft">Mengelola data target realiasi sasaran OPD per triwul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rosedur ini adalah sebagai berikut:</text:p>
      <text:list text:style-name="List_20_1" text:continue-numbering="false">
        <text:list-item/>
      </text:list>
      <text:p text:style-name="Text_20_body">Renja Sasaran OPD, berikut dengan indikator dan nilai target kinerja indikatornya pada tahun yang bersangkutan telah tersedia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target realsiasi sasaran RKPD :</text:p>
      <text:list text:style-name="List_20_1" text:continue-numbering="false">
        <text:list-item/>
      </text:list>
      <text:p text:style-name="Text_20_body">Masuk ke aplikasi Simr@l, dengan login sebagai pengelola SAKIP OPD;</text:p>
      <text:list text:style-name="List_20_1" text:continue-numbering="false">
        <text:list-item/>
      </text:list>
      <text:p text:style-name="Text_20_body">Pilih SAKIP &gt; SAKIP SKPD &gt; Perencanaan &gt; Target Realiasasi &gt; Sasaran, akan tampil sebagai berikut :</text:p>
      <text:p text:style-name="Text_20_body"><draw:frame draw:style-name="media" draw:name="0" text:anchor-type="as-char" draw:z-index="0" svg:width="30.136041666667cm" style:rel-width="100%" svg:height="12.647083333333cm" style:rel-height="scale"><draw:image xlink:href="Pictures/a1c9751fe4c1894be10432290e207835.png" xlink:type="simple" xlink:show="embed" xlink:actuate="onLoad"/></draw:frame></text:p>
      <text:list text:style-name="List_20_1" text:continue-numbering="false">
        <text:list-item/>
      </text:list>
      <text:p text:style-name="Text_20_body">Pilih Satker / Sub Unit dan Bidang Urusan untuk menampilkan Sasaran Renja yang dimiliki oleh OPD yang bersangkutan</text:p>
      <text:list text:style-name="List_20_1" text:continue-numbering="false">
        <text:list-item/>
      </text:list>
      <text:p text:style-name="Text_20_body">Untuk pengisian data atau melihat lebih detail terkait target capaian masing-masing sasaran, pilih uraian sasaran (klik) yang dikehendaki, maka akan ditampilkan target realisasi per triwulan untuk masing-masing indikator sasaran, sebagaiaman tampilan berikut</text:p>
      <text:p text:style-name="Text_20_body"><draw:frame draw:style-name="media" draw:name="1" text:anchor-type="as-char" draw:z-index="1" svg:width="30.109583333333cm" style:rel-width="100%" svg:height="13.308541666667cm" style:rel-height="scale"><draw:image xlink:href="Pictures/4e8e322c02d3b861afe254367fa6c938.png" xlink:type="simple" xlink:show="embed" xlink:actuate="onLoad"/></draw:frame></text:p>
      <text:list text:style-name="List_20_1" text:continue-numbering="false">
        <text:list-item/>
      </text:list>
      <text:p text:style-name="Text_20_body">Untuk melakukan pengisian atau perubahan data, klik tombol <draw:frame draw:style-name="media" draw:name="Edit Legend" text:anchor-type="as-char" draw:z-index="0" svg:width="0.555625cm"><draw:text-box><text:p text:style-name="legendcenter"><draw:frame draw:style-name="media" draw:name="Edit" text:anchor-type="as-char" draw:z-index="2" svg:width="0.555625cm" svg:height="0.555625cm"><draw:image xlink:href="Pictures/f31d4688c56106228e57f520a7e7462b.jpg" xlink:type="simple" xlink:show="embed" xlink:actuate="onLoad"/></draw:frame>Edit</text:p></draw:text-box></draw:frame>dan isikan data-data yang diminta</text:p>
      <text:p text:style-name="Text_20_body"><draw:frame draw:style-name="media" draw:name="3" text:anchor-type="as-char" draw:z-index="3" svg:width="30.188958333333cm" style:rel-width="100%" svg:height="13.6525cm" style:rel-height="scale"><draw:image xlink:href="Pictures/805a7656c2b36f7787e60feade0df36c.png" xlink:type="simple" xlink:show="embed" xlink:actuate="onLoad"/></draw:frame></text:p>
      <text:list text:style-name="List_20_1" text:continue-numbering="false">
        <text:list-item/>
      </text:list>
      <text:p text:style-name="Text_20_body">Isikan penjelasan target capaian realisasi program yang direncanakan pada setiap triwulan, cukup diisikan penjelasan deskriptif sedangkan nilai target capaiannya diisikan tersediri di setiap indikator outcome program.</text:p>
      <text:p text:style-name="Text_20_body"><draw:frame draw:style-name="media" draw:name="4" text:anchor-type="as-char" draw:z-index="4" svg:width="29.897916666667cm" style:rel-width="100%" svg:height="6.7204166666667cm" style:rel-height="scale"><draw:image xlink:href="Pictures/954706c5dc257be014eea6ad7775b57e.png" xlink:type="simple" xlink:show="embed" xlink:actuate="onLoad"/></draw:frame></text:p>
      <text:list text:style-name="List_20_1" text:continue-numbering="false">
        <text:list-item/>
      </text:list>
      <text:p text:style-name="Text_20_body">Isikan nilai target realisasi dari masing-masing indikator sasaran per triwulan, baik nilai berdasarkan satuan ataupun berdasarkan prosentase target capaian program. Nilai yang diisikan tidak kumulatif.</text:p>
      <text:list text:style-name="List_20_1" text:continue-numbering="false">
        <text:list-item/>
      </text:list>
      <text:p text:style-name="Text_20_body">Simpan data-data yang telah diisikan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rencanaan_kinerja_opd:target_rls_sasaran</dc:title>
  </office:meta>
</office:document-meta>
</file>