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9483cc8660b05b2749e459123f220d.png"/>
  <manifest:file-entry manifest:media-type="image/png" manifest:full-path="Pictures/20d428d9d67794651051acc6da36dc00.png"/>
  <manifest:file-entry manifest:media-type="image/jpeg" manifest:full-path="Pictures/f31d4688c56106228e57f520a7e7462b.jpg"/>
  <manifest:file-entry manifest:media-type="image/png" manifest:full-path="Pictures/d5b890888e69fbf43657cc5be76fe753.png"/>
  <manifest:file-entry manifest:media-type="image/png" manifest:full-path="Pictures/a9de51349c6f8552d5c05bee34c0d5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encanaan_kinerja_opd:target_rls_program"/><text:bookmark-start text:name="__RefHeading___prosedur_operasional_pengisian_target_realisasi_program_opd_1"/><text:bookmark-start text:name="prosedur_operasional_pengisian_target_realisasi_program_opd"/>PROSEDUR OPERASIONAL PENGISIAN TARGET REALISASI PROGRAM OPD<text:bookmark-end text:name="__RefHeading___prosedur_operasional_pengisian_target_realisasi_program_opd_1"/><text:bookmark-end text:name="prosedur_operasional_pengisian_target_realisasi_program_o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ini berfungsi untuk penyediaan data rencana aksi triwulanan terhadap target realisasi program OPD yang telah ditetapkan di APBD/DPA. Data target realisasi triwulanan terdiri dari 3 jenis data yaitu berupa :</text:p>
      <text:list text:style-name="List_20_1" text:continue-numbering="false">
        <text:list-item>
          <text:p text:style-name="List_20_1_Content_First"> Uraian penjelasan deskriptif terkait target capaian kegiatan pada setiap bulan</text:p>
        </text:list-item>
        <text:list-item>
          <text:p text:style-name="List_20_1_Content"> Nilai Target per satuan per indikator outcome program per triwulan</text:p>
        </text:list-item>
        <text:list-item>
          <text:p text:style-name="List_20_1_Content_Last"> Nilai Target prosentase capaian per indikator outcome program per triwulan</text:p>
        </text:list-item>
      </text:list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OPD</text:p>
          </table:table-cell>
          <table:table-cell office:value-type="string" table:style-name="tablecell">
            <text:p text:style-name="tablealignleft">Mengelola data target realiasi program OPD per triwul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sedur ini adalah sebagai berikut:</text:p>
      <text:list text:style-name="List_20_1" text:continue-numbering="false">
        <text:list-item>
          <text:p text:style-name="LastListParagraph_List_20_1_Content_First"> Renja Program, berikut dengan indikator dan nilai target kinerja indikator outcome program pada tahun yang bersangkutan telah tersedi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target realsiasi sasaran RKPD :</text:p>
      <text:list text:style-name="List_20_1" text:continue-numbering="false">
        <text:list-item>
          <text:p text:style-name="List_20_1_Content_First"> Masuk ke aplikasi Simr@l, dengan login sebagai pengelola SAKIP OPD;</text:p>
        </text:list-item>
        <text:list-item>
          <text:p text:style-name="List_20_1_Content_Last"> Pilih SAKIP &gt; SAKIP SKPD &gt; Perencanaan &gt; Target Realiasasi &gt; Program, akan tampil sebagai berikut :</text:p>
        </text:list-item>
      </text:list>
      <text:p text:style-name="Text_20_body"><draw:frame draw:style-name="media" draw:name="0" text:anchor-type="as-char" draw:z-index="0" svg:width="30.136041666667cm" style:rel-width="100%" svg:height="13.0175cm" style:rel-height="scale"><draw:image xlink:href="Pictures/e79483cc8660b05b2749e459123f220d.png" xlink:type="simple" xlink:show="embed" xlink:actuate="onLoad"/></draw:frame></text:p>
      <text:list text:style-name="List_20_1" text:continue-numbering="false">
        <text:list-item>
          <text:p text:style-name="List_20_1_Content_First"> Pilih Satker / Sub Unit dan Bidang Urusan untuk menampilkan program-program yang dimiliki oleh OPD yang bersangkutan</text:p>
        </text:list-item>
        <text:list-item>
          <text:p text:style-name="List_20_1_Content_Last"> Untuk pengisian data atau melihat lebih detail terkait target capaian masing-masing program, pilih uraian nama program (klik) yang dikehendaki, maka akan ditampilkan target realisasi per triwulan untuk masing-masing indikator outcome program, sebagaiaman tampilan berikut</text:p>
        </text:list-item>
      </text:list>
      <text:p text:style-name="Text_20_body"><draw:frame draw:style-name="media" draw:name="1" text:anchor-type="as-char" draw:z-index="1" svg:width="30.1625cm" style:rel-width="100%" svg:height="13.890625cm" style:rel-height="scale"><draw:image xlink:href="Pictures/20d428d9d67794651051acc6da36dc00.png" xlink:type="simple" xlink:show="embed" xlink:actuate="onLoad"/></draw:frame></text:p>
      <text:list text:style-name="List_20_1" text:continue-numbering="false">
        <text:list-item>
          <text:p text:style-name="LastListParagraph_List_20_1_Content_First"> Untuk melakukan pengisian atau perubahan data, klik tombol <draw:frame draw:style-name="media" draw:name="Edit Legend" text:anchor-type="as-char" draw:z-index="0" svg:width="0.555625cm"><draw:text-box><text:p text:style-name="legendcenter"><draw:frame draw:style-name="media" draw:name="Edit" text:anchor-type="as-char" draw:z-index="2" svg:width="0.555625cm" svg:height="0.555625cm"><draw:image xlink:href="Pictures/f31d4688c56106228e57f520a7e7462b.jpg" xlink:type="simple" xlink:show="embed" xlink:actuate="onLoad"/></draw:frame>Edit</text:p></draw:text-box></draw:frame>dan isikan data-data yang diminta</text:p>
        </text:list-item>
      </text:list>
      <text:p text:style-name="Text_20_body"><draw:frame draw:style-name="media" draw:name="3" text:anchor-type="as-char" draw:z-index="3" svg:width="30.188958333333cm" style:rel-width="100%" svg:height="13.890625cm" style:rel-height="scale"><draw:image xlink:href="Pictures/d5b890888e69fbf43657cc5be76fe753.png" xlink:type="simple" xlink:show="embed" xlink:actuate="onLoad"/></draw:frame></text:p>
      <text:list text:style-name="List_20_1" text:continue-numbering="false">
        <text:list-item>
          <text:p text:style-name="LastListParagraph_List_20_1_Content_First"> Isikan penjelasan target capaian realisasi program yang direncanakan pada setiap triwulan, cukup diisikan penjelasan deskriptif sedangkan nilai target capaiannya diisikan tersediri di setiap indikator outcome program.</text:p>
        </text:list-item>
      </text:list>
      <text:p text:style-name="Text_20_body"><draw:frame draw:style-name="media" draw:name="4" text:anchor-type="as-char" draw:z-index="4" svg:width="29.977291666667cm" style:rel-width="100%" svg:height="11.086041666667cm" style:rel-height="scale"><draw:image xlink:href="Pictures/a9de51349c6f8552d5c05bee34c0d534.png" xlink:type="simple" xlink:show="embed" xlink:actuate="onLoad"/></draw:frame></text:p>
      <text:list text:style-name="List_20_1" text:continue-numbering="false">
        <text:list-item>
          <text:p text:style-name="List_20_1_Content_First"> Isikan nilai target realisasi dari masing-masing indikator outcome per triwulan, baik nilai berdasarkan satuan ataupun berdasarkan prosentase target capaian program. Nilai yang diisikan tidak kumulatif.</text:p>
        </text:list-item>
        <text:list-item>
          <text:p text:style-name="List_20_1_Content_Last"> S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encanaan_kinerja_opd:target_rls_program</dc:title>
  </office:meta>
</office:document-meta>
</file>