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1201543d5e870c5a936acd9812b3bc4.png"/>
  <manifest:file-entry manifest:media-type="image/png" manifest:full-path="Pictures/09f7121425dcb6e2e11ad8343e495296.png"/>
  <manifest:file-entry manifest:media-type="image/jpeg" manifest:full-path="Pictures/f31d4688c56106228e57f520a7e7462b.jpg"/>
  <manifest:file-entry manifest:media-type="image/png" manifest:full-path="Pictures/9c5eecbcc05bb52958ab5db107f210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kip:perencanaan_kinerja_opd:target_rls_kegiatan"/><text:bookmark-start text:name="__RefHeading___prosedur_operasional_pengisian_target_realisasi_kegiatan_opd_1"/><text:bookmark-start text:name="prosedur_operasional_pengisian_target_realisasi_kegiatan_opd"/>PROSEDUR OPERASIONAL PENGISIAN TARGET REALISASI KEGIATAN OPD<text:bookmark-end text:name="__RefHeading___prosedur_operasional_pengisian_target_realisasi_kegiatan_opd_1"/><text:bookmark-end text:name="prosedur_operasional_pengisian_target_realisasi_kegiatan_opd"/></text:h>
      <text:h text:style-name="Heading_20_3" text:outline-level="3"><text:bookmark-start text:name="__RefHeading___fungsi_2"/><text:bookmark-start text:name="fungsi"/>Fungsi<text:bookmark-end text:name="__RefHeading___fungsi_2"/><text:bookmark-end text:name="fungsi"/></text:h>
      <text:p text:style-name="Text_20_body">Prosedur ini berfungsi untuk penyediaan data rencana aksi bulanan dan triwulanan terhadap target realisasi kegiatan OPD yang telah ditetapkan di APBD/DPA. Data target realisasi bulanan dan triwulanan terdiri dari 4 jenis data yaitu berupa :</text:p>
      <text:list text:style-name="List_20_1" text:continue-numbering="false">
        <text:list-item>
          <text:p text:style-name="List_20_1_Content_First"> Uraian penjelasan deskriptif terkait target capaian kegiatan pada setiap bulan</text:p>
        </text:list-item>
        <text:list-item>
          <text:p text:style-name="List_20_1_Content"> Nilai Target realisasi anggaran kegiatan tiap bulan, yang diambil dari anggaran kas kegiatan di DPA kegiatan</text:p>
        </text:list-item>
        <text:list-item>
          <text:p text:style-name="List_20_1_Content"> Nilai Target realisasi fisik kegiatan dalam satuan % tiap bulan (tidak kumulatif)</text:p>
        </text:list-item>
        <text:list-item>
          <text:p text:style-name="List_20_1_Content_Last"> Nilai Target per satuan per indikator output kegiatan per triwulan</text:p>
        </text:list-item>
      </text:list>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mor</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Penanggungjawab/Pengeloala SAKIP OPD</text:p>
          </table:table-cell>
          <table:table-cell office:value-type="string" table:style-name="tablecell">
            <text:p text:style-name="tablealignleft">Mengelola data target realiasi kegiatan OPD per bulan dan triwulan</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rosedur ini adalah sebagai berikut:</text:p>
      <text:list text:style-name="List_20_1" text:continue-numbering="false">
        <text:list-item>
          <text:p text:style-name="List_20_1_Content_First"> DPA kegiatan telah disetujui, berikut dengan indikator dan nilai target kinerja kegiatan pada tahun yang bersangkutan telah tersedia</text:p>
        </text:list-item>
        <text:list-item>
          <text:p text:style-name="List_20_1_Content_Last"> Batas waktu untuk pengisian data di menu <text:a xlink:type="simple" xlink:href="https://repo.kuarta.co.id/simralwiki/doku.php?id=sakip:setup_sakip:batas_waktu" text:style-name="Internet_20_link" text:visited-style-name="Visited_20_Internet_20_Link">Setup Batas Waktu</text:a> dalam kondisi terbuka untuk pengisian</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target realsiasi sasaran RKPD :</text:p>
      <text:list text:style-name="List_20_1" text:continue-numbering="false">
        <text:list-item>
          <text:p text:style-name="List_20_1_Content_First"> Masuk ke aplikasi Simr@l, dengan login sebagai pengelola SAKIP OPD;</text:p>
        </text:list-item>
        <text:list-item>
          <text:p text:style-name="List_20_1_Content_Last"> Pilih SAKIP &gt; SAKIP SKPD &gt; Perencanaan &gt; Target Realiasasi &gt; Kegiatan, akan tampil sebagai berikut :</text:p>
        </text:list-item>
      </text:list>
      <text:p text:style-name="Text_20_body"><draw:frame draw:style-name="media" draw:name="0" text:anchor-type="as-char" draw:z-index="0" svg:width="30.823958333333cm" style:rel-width="100%" svg:height="12.938125cm" style:rel-height="scale"><draw:image xlink:href="Pictures/61201543d5e870c5a936acd9812b3bc4.png" xlink:type="simple" xlink:show="embed" xlink:actuate="onLoad"/></draw:frame></text:p>
      <text:list text:style-name="List_20_1" text:continue-numbering="false">
        <text:list-item>
          <text:p text:style-name="LastListParagraph_List_20_1_Content_First"> Untuk pengisian data atau melihat lebih detail terkait target capaian masing-masing kegiatan, pilih uraian nama kegiatan (klik) yang dikehendaki, maka akan ditampilkan target realisasi per triwulan untuk masing-masing indikator output kegiatan, dan target realisasi bulanan untuk realisasi anggaran dan fisik kegiatan, sebagaiaman tampilan berikut</text:p>
        </text:list-item>
      </text:list>
      <text:p text:style-name="Text_20_body"><draw:frame draw:style-name="media" draw:name="1" text:anchor-type="as-char" draw:z-index="1" svg:width="30.823958333333cm" style:rel-width="100%" svg:height="13.361458333333cm" style:rel-height="scale"><draw:image xlink:href="Pictures/09f7121425dcb6e2e11ad8343e495296.png" xlink:type="simple" xlink:show="embed" xlink:actuate="onLoad"/></draw:frame></text:p>
      <text:list text:style-name="List_20_1" text:continue-numbering="false">
        <text:list-item>
          <text:p text:style-name="LastListParagraph_List_20_1_Content_First"> Untuk melakukan pengisian atau perubahan data, klik tombol <draw:frame draw:style-name="media" draw:name="Edit Legend" text:anchor-type="as-char" draw:z-index="0" svg:width="0.555625cm"><draw:text-box><text:p text:style-name="legendcenter"><draw:frame draw:style-name="media" draw:name="Edit" text:anchor-type="as-char" draw:z-index="2" svg:width="0.555625cm" svg:height="0.555625cm"><draw:image xlink:href="Pictures/f31d4688c56106228e57f520a7e7462b.jpg" xlink:type="simple" xlink:show="embed" xlink:actuate="onLoad"/></draw:frame>Edit</text:p></draw:text-box></draw:frame>dan isikan data-data yang diminta</text:p>
        </text:list-item>
      </text:list>
      <text:p text:style-name="Text_20_body"><draw:frame draw:style-name="media" draw:name="3" text:anchor-type="as-char" draw:z-index="3" svg:width="30.268333333333cm" style:rel-width="100%" svg:height="14.049375cm" style:rel-height="scale"><draw:image xlink:href="Pictures/9c5eecbcc05bb52958ab5db107f210ac.png" xlink:type="simple" xlink:show="embed" xlink:actuate="onLoad"/></draw:frame></text:p>
      <text:list text:style-name="List_20_1" text:continue-numbering="false">
        <text:list-item>
          <text:p text:style-name="List_20_1_Content_First"> Isikan nilai target realisasi output dari masing-masing indikator output kegiatan per triwulan.</text:p>
        </text:list-item>
        <text:list-item>
          <text:p text:style-name="List_20_1_Content"> Isian untuk target realisasi anggaran (Rp.) per bulan, telah terisi otomatis dari hasil import data yang telah dilakukakn sebelum nya. Data diperoleh dari nilai anggaran kas yang kegiatan telah disusun pada saat penyusunan DPA Kegiatan.</text:p>
        </text:list-item>
        <text:list-item>
          <text:p text:style-name="List_20_1_Content"> Isikan nilai target realisasi fisik (%) kegiatan per bulan (tidak kumulatif). Realisasi fisik kegiatan disini adalah prosentase capaian proses penyelesaiaan kegiatan, realisasi fisik tidak selalu identik dengan realisasi anggaran kaegiatan.</text:p>
        </text:list-item>
        <text:list-item>
          <text:p text:style-name="List_20_1_Content"> Isikan penjelasan target capaian realisasi kegiatan yang direncanakan pada setiap bulan, cukup diisikan penjelasan deskriptif sedangkan nilai target capaiannya diisikan tersediri di setiap indikator output kegiatan.</text:p>
        </text:list-item>
        <text:list-item>
          <text:p text:style-name="List_20_1_Content_Last"> Simpan data-data yang telah diisik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akip:perencanaan_kinerja_opd:target_rls_kegiatan</dc:title>
  </office:meta>
</office:document-meta>
</file>