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03562329c2c2d5cb01a8e7a06a2f3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akip:perencanaan_kinerja_opd:import_anggaran"/><text:bookmark-start text:name="__RefHeading___import_target_realisasi_anggaran_1"/><text:bookmark-start text:name="import_target_realisasi_anggaran"/>IMPORT TARGET REALISASI ANGGARAN<text:bookmark-end text:name="__RefHeading___import_target_realisasi_anggaran_1"/><text:bookmark-end text:name="import_target_realisasi_anggaran"/></text:h>
      <text:h text:style-name="Heading_20_3" text:outline-level="3"><text:bookmark-start text:name="__RefHeading___fungsi_2"/><text:bookmark-start text:name="fungsi"/>Fungsi<text:bookmark-end text:name="__RefHeading___fungsi_2"/><text:bookmark-end text:name="fungsi"/></text:h>
      <text:p text:style-name="Text_20_body">Prosedur ini berfungsi untuk melakukan pengisian data rencana aksi target realiasasi anggaran tiap kegiatan di OPD per bulan, yang dilakukan secara otomatis melalui import otomatis dari isian <text:a xlink:type="simple" xlink:href="https://repo.kuarta.co.id/simralwiki/doku.php?id=penganggaran:apbd_dpa:dpa_anggaran_kas_skpd" text:style-name="Internet_20_link" text:visited-style-name="Visited_20_Internet_20_Link">anggaran kas pada modul APBD/DPA</text:a>. Sebagaimana dijelaskan sebelumnya bahwa anggaran kas kegiatan berfungsi untuk perencanaan realisasi anggaran kegiatan tiap bulan, yang akan dipergunakan dalam penerbitan Surat Penyediaan Dana untuk merealisasikan belanja kegiatan. Pengisian anggaran kas dilakukan pada waktu penyusunan DPA OPD.</text:p>
      <text:p text:style-name="Text_20_body">Dengan fasilitas ini, anggaran kas yang telah diisikan di Modul APBD/DPA akan secara langsung dapat dipergunakan sebagai rencana aksi target realisasi anggaran di SAKIP OPD. Dengan demikian OPD tinggal melengkapi target bulanan realisasi fisik kegiatan dan target triwulanan setiap output kegiatan.</text:p>
      <text:p text:style-name="Text_20_body">Prosedur ini hanya dapat dilakukan jika semua prasyarat kondisional telah tersedia.</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mor</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Penanggungjawab/Pengeloala SAKIP OPD</text:p>
          </table:table-cell>
          <table:table-cell office:value-type="string" table:style-name="tablecell">
            <text:p text:style-name="tablealignleft">Melakukan Import data target Realisasi Anggaran Kegiatan</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pelaksanaan prosedur ini adalah sebagai berikut:</text:p>
      <text:list text:style-name="List_20_1" text:continue-numbering="false">
        <text:list-item/>
      </text:list>
      <text:p text:style-name="Text_20_body">DPA OPD telah tersedia</text:p>
      <text:list text:style-name="List_20_1" text:continue-numbering="false">
        <text:list-item/>
      </text:list>
      <text:p text:style-name="Text_20_body">Anggaran Kas pada masing-masing DPA OPD telah tersedia</text:p>
      <text:list text:style-name="List_20_1" text:continue-numbering="false">
        <text:list-item/>
      </text:list>
      <text:p text:style-name="Text_20_body">DPA OPD telah disahkan</text:p>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SIMR@L dalam proses import data target program OPD:</text:p>
      <text:list text:style-name="List_20_1" text:continue-numbering="false">
        <text:list-item/>
      </text:list>
      <text:p text:style-name="Text_20_body">Masuk ke Aplikasi Simr@l dengan login sebagai penanggungjawab SAKIP OPD</text:p>
      <text:list text:style-name="List_20_1" text:continue-numbering="false">
        <text:list-item/>
      </text:list>
      <text:p text:style-name="Text_20_body">Pilih SAKIP &gt; SAKIP SKPD &gt; Perencanaan &gt; Target Realiasasi &gt; Anggaran, akan tampil sebagai berikut</text:p>
      <text:p text:style-name="Text_20_body"><draw:frame draw:style-name="media" draw:name="0" text:anchor-type="as-char" draw:z-index="0" svg:width="30.929791666667cm" style:rel-width="100%" svg:height="4.92125cm" style:rel-height="scale"><draw:image xlink:href="Pictures/f03562329c2c2d5cb01a8e7a06a2f36e.png" xlink:type="simple" xlink:show="embed" xlink:actuate="onLoad"/></draw:frame></text:p>
      <text:list text:style-name="List_20_1" text:continue-numbering="false">
        <text:list-item/>
      </text:list>
      <text:p text:style-name="Text_20_body">Kolom <text:span text:style-name="Strong_20_Emphasis">Satker </text:span>akan terisi dengan pilihan kode dan nama Satker OPD;</text:p>
      <text:list text:style-name="List_20_1" text:continue-numbering="false">
        <text:list-item/>
      </text:list>
      <text:p text:style-name="Text_20_body">Kolom<text:span text:style-name="Strong_20_Emphasis"> Sub Unit</text:span>  akan terisi dengan pilihan kode dan nama Sub Unit di Satker yang bersangkutan jika ada;</text:p>
      <text:list text:style-name="List_20_1" text:continue-numbering="false">
        <text:list-item/>
      </text:list>
      <text:p text:style-name="Text_20_body">Kolom<text:span text:style-name="Strong_20_Emphasis"> Jenis APBD</text:span>  diisi dengan pilihan apakah anggaran dari APBD Murni/Penetapan atau dari APBD Perubahan;</text:p>
      <text:list text:style-name="List_20_1" text:continue-numbering="false">
        <text:list-item/>
      </text:list>
      <text:p text:style-name="Text_20_body">Tekan tombol <text:span text:style-name="Strong_20_Emphasis">Import Target Realisasi Anggaran</text:span>  untuk mengimport data target realiasi anggaran kegiatan OPD.</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sakip:perencanaan_kinerja_opd:import_anggaran</dc:title>
  </office:meta>
</office:document-meta>
</file>