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b01422d2bc1a18f8b6897a6654ce92.png"/>
  <manifest:file-entry manifest:media-type="image/png" manifest:full-path="Pictures/30dccf4f19dd30b93a6320597f7a0f04.png"/>
  <manifest:file-entry manifest:media-type="image/jpeg" manifest:full-path="Pictures/f31d4688c56106228e57f520a7e7462b.jpg"/>
  <manifest:file-entry manifest:media-type="image/png" manifest:full-path="Pictures/eeaf04b78a8684a50287f63c6404de17.png"/>
  <manifest:file-entry manifest:media-type="image/png" manifest:full-path="Pictures/e8ff3c0b5a73076784a283530707d8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ngukuran_kinerja:pengukuran_kinerja_pemda:realisasi_sasaran"/><text:bookmark-start text:name="__RefHeading___prosedur_operasional_pengisian_capaian_realisasi_sasaran_1"/><text:bookmark-start text:name="prosedur_operasional_pengisian_capaian_realisasi_sasaran"/>PROSEDUR OPERASIONAL PENGISIAN CAPAIAN REALISASI SASARAN<text:bookmark-end text:name="__RefHeading___prosedur_operasional_pengisian_capaian_realisasi_sasaran_1"/><text:bookmark-end text:name="prosedur_operasional_pengisian_capaian_realisasi_sasar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rosedur ini berfungsi untuk penyediaan data capaian realisasi sasaran tahunan Pemda yang telah ditetapkan di RKPD. Data capaian realisasi per triwulanan terdiri dari 3 jenis data yaitu berupa :</text:p>
      <text:list text:style-name="List_20_1" text:continue-numbering="false">
        <text:list-item>
          <text:p text:style-name="List_20_1_Content_First"> Penjelasan capaian pada setiap triwulan</text:p>
        </text:list-item>
        <text:list-item>
          <text:p text:style-name="List_20_1_Content"> Nilai Capaian per satuan per indikator, dan</text:p>
        </text:list-item>
        <text:list-item>
          <text:p text:style-name="List_20_1_Content_Last"> Nilai Capaian secara prosentase per indikator.</text:p>
        </text:list-item>
      </text:list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anggungjawab/Pengeloala SAKIP Pemda</text:p>
          </table:table-cell>
          <table:table-cell office:value-type="string" table:style-name="tablecell">
            <text:p text:style-name="tablealignleft">Mengelola data capaian realiasi sasaran Pemda per triwulan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rogram RKPD adalah sebagai berikut:</text:p>
      <text:list text:style-name="List_20_1" text:continue-numbering="false">
        <text:list-item>
          <text:p text:style-name="List_20_1_Content_First"> Sasaran Pembangunan Pemda di RKPD, berikut dengan indikator dan nilai target kinerja pada tahun yang bersangkutan telah tersedia</text:p>
        </text:list-item>
        <text:list-item>
          <text:p text:style-name="List_20_1_Content_Last"> Rencana aksi target triwulanan capaian kinerja sasaran RKPD telah tersedia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target realsiasi sasaran RKPD :</text:p>
      <text:list text:style-name="List_20_1" text:continue-numbering="false">
        <text:list-item>
          <text:p text:style-name="List_20_1_Content_First"> Masuk ke aplikasi Simral, dengan login sebagai pengelola SAKIP Pemda;</text:p>
        </text:list-item>
        <text:list-item>
          <text:p text:style-name="List_20_1_Content_Last"> Pilih SAKIP &gt; SAKIP Pemda &gt; Pengukuran Kinerja &gt; Realisasi Sasaran, akan tampil sebagai berikut :</text:p>
        </text:list-item>
      </text:list>
      <text:p text:style-name="Text_20_body"><draw:frame draw:style-name="media" draw:name="0" text:anchor-type="as-char" draw:z-index="0" svg:width="30.188958333333cm" style:rel-width="100%" svg:height="13.467291666667cm" style:rel-height="scale"><draw:image xlink:href="Pictures/27b01422d2bc1a18f8b6897a6654ce92.png" xlink:type="simple" xlink:show="embed" xlink:actuate="onLoad"/></draw:frame></text:p>
      <text:list text:style-name="List_20_1" text:continue-numbering="false">
        <text:list-item>
          <text:p text:style-name="List_20_1_Content_First"> Pilih <text:span text:style-name="Strong_20_Emphasis">Triwulan </text:span>untuk menentukan periode pengukurannya</text:p>
        </text:list-item>
        <text:list-item>
          <text:p text:style-name="List_20_1_Content_Last"> Untuk pengisian data atau melihat lebih detail terkait target capaian masing-masing indikator sasaran, pilih uraian sasaran (klik) yang dikehendaki, maka akan ditampilkan</text:p>
        </text:list-item>
      </text:list>
      <text:p text:style-name="Text_20_body"><draw:frame draw:style-name="media" draw:name="1" text:anchor-type="as-char" draw:z-index="1" svg:width="30.241875cm" style:rel-width="100%" svg:height="13.917083333333cm" style:rel-height="scale"><draw:image xlink:href="Pictures/30dccf4f19dd30b93a6320597f7a0f04.png" xlink:type="simple" xlink:show="embed" xlink:actuate="onLoad"/></draw:frame></text:p>
      <text:list text:style-name="List_20_1" text:continue-numbering="false">
        <text:list-item>
          <text:p text:style-name="LastListParagraph_List_20_1_Content_First"> Untuk melakukan pengisian atau perubahan data, klik tombol <draw:frame draw:style-name="media" draw:name="Edit Legend" text:anchor-type="as-char" draw:z-index="0" svg:width="0.555625cm"><draw:text-box><text:p text:style-name="legendcenter"><draw:frame draw:style-name="media" draw:name="Edit" text:anchor-type="as-char" draw:z-index="2" svg:width="0.555625cm" svg:height="0.555625cm"><draw:image xlink:href="Pictures/f31d4688c56106228e57f520a7e7462b.jpg" xlink:type="simple" xlink:show="embed" xlink:actuate="onLoad"/></draw:frame>Edit</text:p></draw:text-box></draw:frame>dan isikan data-data yang diminta</text:p>
        </text:list-item>
      </text:list>
      <text:p text:style-name="Text_20_body"><draw:frame draw:style-name="media" draw:name="3" text:anchor-type="as-char" draw:z-index="3" svg:width="30.215416666667cm" style:rel-width="100%" svg:height="13.705416666667cm" style:rel-height="scale"><draw:image xlink:href="Pictures/eeaf04b78a8684a50287f63c6404de17.png" xlink:type="simple" xlink:show="embed" xlink:actuate="onLoad"/></draw:frame></text:p>
      <text:list text:style-name="List_20_1" text:continue-numbering="false">
        <text:list-item>
          <text:p text:style-name="LastListParagraph_List_20_1_Content_First"> Isikan penjelasan terkait apa yang sudah dicapai dalam periode tersebut, apa kendala-kendala yang dihapadapi dan bagaimana tidnak lanjut kedepannya, serta keterangan lain yang dibutuhkan.</text:p>
        </text:list-item>
      </text:list>
      <text:p text:style-name="Text_20_body"><draw:frame draw:style-name="media" draw:name="4" text:anchor-type="as-char" draw:z-index="4" svg:width="29.924375cm" style:rel-width="100%" svg:height="4.3391666666667cm" style:rel-height="scale"><draw:image xlink:href="Pictures/e8ff3c0b5a73076784a283530707d846.png" xlink:type="simple" xlink:show="embed" xlink:actuate="onLoad"/></draw:frame></text:p>
      <text:list text:style-name="List_20_1" text:continue-numbering="false">
        <text:list-item>
          <text:p text:style-name="LastListParagraph_List_20_1_Content_First"> Isikan nilai capaian realisasi indikator sasaran per triwulan, baik nilai realisasi persatuan dan realisasi secara prosentase. Nilai yang diisikan per triwulan tidak kumulatif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ngukuran_kinerja:pengukuran_kinerja_pemda:realisasi_sasaran</dc:title>
  </office:meta>
</office:document-meta>
</file>