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9730bf027b5f3872245f3a5f9cd724.png"/>
  <manifest:file-entry manifest:media-type="image/png" manifest:full-path="Pictures/0dd8d0081ffcc7cf66764fa857ab17d8.png"/>
  <manifest:file-entry manifest:media-type="image/jpeg" manifest:full-path="Pictures/f31d4688c56106228e57f520a7e7462b.jpg"/>
  <manifest:file-entry manifest:media-type="image/png" manifest:full-path="Pictures/759af5034ec8d815bc4450e449ef605a.png"/>
  <manifest:file-entry manifest:media-type="image/png" manifest:full-path="Pictures/c8d94006194221032d4ce172f5464a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kip:pengukuran_kinerja:pengukuran_kinerja_pemda:realisasi_program"/><text:bookmark-start text:name="__RefHeading___prosedur_operasional_pengisian_capaian_realisasi_program_1"/><text:bookmark-start text:name="prosedur_operasional_pengisian_capaian_realisasi_program"/>PROSEDUR OPERASIONAL PENGISIAN CAPAIAN REALISASI PROGRAM<text:bookmark-end text:name="__RefHeading___prosedur_operasional_pengisian_capaian_realisasi_program_1"/><text:bookmark-end text:name="prosedur_operasional_pengisian_capaian_realisasi_program"/></text:h>
      <text:h text:style-name="Heading_20_3" text:outline-level="3"><text:bookmark-start text:name="__RefHeading___fungsi_2"/><text:bookmark-start text:name="fungsi"/>Fungsi<text:bookmark-end text:name="__RefHeading___fungsi_2"/><text:bookmark-end text:name="fungsi"/></text:h>
      <text:p text:style-name="Text_20_body">Prosedur ini berfungsi untuk penyediaan data capaian triwulanan realisasi program tahunan Pemda yang telah ditetapkan di RKPD. Nilai capaian program RKPD secara default dapat diperoleh dari hasil import data capaian program OPD, Pengelola SAKIP Pemda masih dapat melakukan penyesuaian yang diperlukan terhadap data hasil import.</text:p>
      <text:p text:style-name="Text_20_body">Data capaian realisasi per triwulanan terdiri dari 3 jenis data yaitu berupa :</text:p>
      <text:list text:style-name="List_20_1" text:continue-numbering="false">
        <text:list-item>
          <text:p text:style-name="List_20_1_Content_First"> Penjelasan capaian program pada setiap triwulan</text:p>
        </text:list-item>
        <text:list-item>
          <text:p text:style-name="List_20_1_Content"> Nilai Capaian per satuan per indikator, dan</text:p>
        </text:list-item>
        <text:list-item>
          <text:p text:style-name="List_20_1_Content_Last"> Nilai Capaian secara prosentase per indikator.</text:p>
        </text:list-item>
      </text:list>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mor</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Penanggungjawab/Pengeloala SAKIP Pemda</text:p>
          </table:table-cell>
          <table:table-cell office:value-type="string" table:style-name="tablecell">
            <text:p text:style-name="tablealignleft">Mengelola data capaian realiasasi program RKPD per triwulan</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elaksanaan prosedur ini adalah sebagai berikut:</text:p>
      <text:list text:style-name="List_20_1" text:continue-numbering="false">
        <text:list-item>
          <text:p text:style-name="List_20_1_Content_First"> Program Tahunan Pemda di RKPD berikut dengan indikator-indikatornya dan nilai target kinerja pada tahun yang bersangkutan telah tersedia</text:p>
        </text:list-item>
        <text:list-item>
          <text:p text:style-name="List_20_1_Content_Last"> Rencana aksi triwulanan target capaian program RKPD telah tersedia</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SIMR@L dalam proses import data target realisasi program RKPD :</text:p>
      <text:list text:style-name="List_20_1" text:continue-numbering="false">
        <text:list-item>
          <text:p text:style-name="List_20_1_Content_First"> Masuk ke Aplikasi Simr@l dengan login sebagai penanggungjawab SAKIP Pemda</text:p>
        </text:list-item>
        <text:list-item>
          <text:p text:style-name="List_20_1_Content_Last"> Pilih SAKIP &gt; SAKIP Pemda &gt; Pengukuran Kinerja &gt; Realiasasi Program, akan tampil sebagai berikut</text:p>
        </text:list-item>
      </text:list>
      <text:p text:style-name="Text_20_body"><draw:frame draw:style-name="media" draw:name="0" text:anchor-type="as-char" draw:z-index="0" svg:width="30.48cm" style:rel-width="100%" svg:height="13.070416666667cm" style:rel-height="scale"><draw:image xlink:href="Pictures/239730bf027b5f3872245f3a5f9cd724.png" xlink:type="simple" xlink:show="embed" xlink:actuate="onLoad"/></draw:frame></text:p>
      <text:list text:style-name="List_20_1" text:continue-numbering="false">
        <text:list-item>
          <text:p text:style-name="List_20_1_Content_First"> Pilih <text:span text:style-name="Strong_20_Emphasis">Bidang Urusan</text:span>  untuk menampilkan program-program RKPD sesuai bidang urusannya;</text:p>
        </text:list-item>
        <text:list-item>
          <text:p text:style-name="List_20_1_Content"> Pilih <text:span text:style-name="Strong_20_Emphasis">Triwulan </text:span>untuk menentukan periode pengukuran kinerja</text:p>
        </text:list-item>
        <text:list-item>
          <text:p text:style-name="List_20_1_Content_Last"> Pilih (Klik) <text:span text:style-name="Strong_20_Emphasis">uraian program</text:span>  untuk melihat lebih detail isian capaian realisasi program per triwulan;</text:p>
        </text:list-item>
      </text:list>
      <text:p text:style-name="Text_20_body"><draw:frame draw:style-name="media" draw:name="1" text:anchor-type="as-char" draw:z-index="1" svg:width="30.876875cm" style:rel-width="100%" svg:height="14.234583333333cm" style:rel-height="scale"><draw:image xlink:href="Pictures/0dd8d0081ffcc7cf66764fa857ab17d8.png" xlink:type="simple" xlink:show="embed" xlink:actuate="onLoad"/></draw:frame></text:p>
      <text:list text:style-name="List_20_1" text:continue-numbering="false">
        <text:list-item>
          <text:p text:style-name="LastListParagraph_List_20_1_Content_First"> Untuk melakukan pengisian atau perubahan data, klik tombol <draw:frame draw:style-name="media" draw:name="Edit Legend" text:anchor-type="as-char" draw:z-index="0" svg:width="0.555625cm"><draw:text-box><text:p text:style-name="legendcenter"><draw:frame draw:style-name="media" draw:name="Edit" text:anchor-type="as-char" draw:z-index="2" svg:width="0.555625cm" svg:height="0.555625cm"><draw:image xlink:href="Pictures/f31d4688c56106228e57f520a7e7462b.jpg" xlink:type="simple" xlink:show="embed" xlink:actuate="onLoad"/></draw:frame>Edit</text:p></draw:text-box></draw:frame>dan isikan data-data yang diminta</text:p>
        </text:list-item>
      </text:list>
      <text:p text:style-name="Text_20_body"><draw:frame draw:style-name="media" draw:name="3" text:anchor-type="as-char" draw:z-index="3" svg:width="30.347708333333cm" style:rel-width="100%" svg:height="13.890625cm" style:rel-height="scale"><draw:image xlink:href="Pictures/759af5034ec8d815bc4450e449ef605a.png" xlink:type="simple" xlink:show="embed" xlink:actuate="onLoad"/></draw:frame></text:p>
      <text:list text:style-name="List_20_1" text:continue-numbering="false">
        <text:list-item>
          <text:p text:style-name="List_20_1_Content_First"> Isikan penjelasan terhadap apa yang sudah dicapai, kendala yang dihadapi dan tindak lanjut yang direncakan, serta hal-hal lain yang diperlukan.</text:p>
        </text:list-item>
        <text:list-item>
          <text:p text:style-name="List_20_1_Content_Last"> Isikan nilai realisasi capaian per triwulan, baik nilai target persatuan dan target secara prosentase. Nilai yang diisikan per triwulan tidak kumulatif</text:p>
        </text:list-item>
      </text:list>
      <text:p text:style-name="Text_20_body"><draw:frame draw:style-name="media" draw:name="4" text:anchor-type="as-char" draw:z-index="4" svg:width="30.559375cm" style:rel-width="100%" svg:height="4.2597916666667cm" style:rel-height="scale"><draw:image xlink:href="Pictures/c8d94006194221032d4ce172f5464a7b.png" xlink:type="simple" xlink:show="embed" xlink:actuate="onLoad"/></draw:fram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sakip:pengukuran_kinerja:pengukuran_kinerja_pemda:realisasi_program</dc:title>
  </office:meta>
</office:document-meta>
</file>