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10632f6d24e2e2e08808ac26e3aaa5.png"/>
  <manifest:file-entry manifest:media-type="image/png" manifest:full-path="Pictures/3ab6aa748da318b74bb28a4bddc7f086.png"/>
  <manifest:file-entry manifest:media-type="image/jpeg" manifest:full-path="Pictures/f31d4688c56106228e57f520a7e7462b.jpg"/>
  <manifest:file-entry manifest:media-type="image/png" manifest:full-path="Pictures/7e870e3f8dbd828cec9cac93a71d3c0e.png"/>
  <manifest:file-entry manifest:media-type="image/png" manifest:full-path="Pictures/aded4b9c9d8b3a732bdc32ee6765a9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ngukuran_kinerja:pengukuran_kinerja_opd:realisasi_program"/><text:bookmark-start text:name="__RefHeading___prosedur_operasional_pengisian_capaian_realisasi_program_opd_1"/><text:bookmark-start text:name="prosedur_operasional_pengisian_capaian_realisasi_program_opd"/>PROSEDUR OPERASIONAL PENGISIAN CAPAIAN REALISASI PROGRAM OPD<text:bookmark-end text:name="__RefHeading___prosedur_operasional_pengisian_capaian_realisasi_program_opd_1"/><text:bookmark-end text:name="prosedur_operasional_pengisian_capaian_realisasi_program_o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penyediaan data capaian triwulanan realisasi program tahunan OPD yang telah ditetapkan di Renja masing-masing OPD.</text:p>
      <text:p text:style-name="Text_20_body">Data capaian realisasi per triwulanan terdiri dari 3 jenis data yaitu berupa :</text:p>
      <text:list text:style-name="List_20_1" text:continue-numbering="false">
        <text:list-item>
          <text:p text:style-name="List_20_1_Content_First"> Penjelasan capaian program pada setiap triwulan</text:p>
        </text:list-item>
        <text:list-item>
          <text:p text:style-name="List_20_1_Content"> Nilai Capaian per satuan per indikator, dan</text:p>
        </text:list-item>
        <text:list-item>
          <text:p text:style-name="List_20_1_Content_Last"> Nilai Capaian secara prosentase per indikator.</text:p>
        </text:list-item>
      </text:list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OPD</text:p>
          </table:table-cell>
          <table:table-cell office:value-type="string" table:style-name="tablecell">
            <text:p text:style-name="tablealignleft">Mengelola data capaian realiasasi program Renja OPD per triwula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laksanaan prosedur ini adalah sebagai berikut:</text:p>
      <text:list text:style-name="List_20_1" text:continue-numbering="false">
        <text:list-item>
          <text:p text:style-name="List_20_1_Content_First"> Program OPD di Renja OPD berikut dengan indikator-indikatornya dan nilai target kinerja pada tahun yang bersangkutan telah tersedia</text:p>
        </text:list-item>
        <text:list-item>
          <text:p text:style-name="List_20_1_Content"> Rencana aksi triwulanan target capaian program OPD telah tersedia</text:p>
        </text:list-item>
        <text:list-item>
          <text:p text:style-name="List_20_1_Content_Last"> Batas waktu untuk pengisian data di menu <text:a xlink:type="simple" xlink:href="https://repo.kuarta.co.id/simralwiki/doku.php?id=sakip:setup_sakip:batas_waktu" text:style-name="Internet_20_link" text:visited-style-name="Visited_20_Internet_20_Link">Setup Batas Waktu</text:a> dalam kondisi terbuka untuk pengisian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@L dalam prosedur ini adalah sebagai berikut:</text:p>
      <text:list text:style-name="List_20_1" text:continue-numbering="false">
        <text:list-item>
          <text:p text:style-name="List_20_1_Content_First"> Masuk ke Aplikasi Simr@l dengan login sebagai penanggungjawab SAKIP OPD</text:p>
        </text:list-item>
        <text:list-item>
          <text:p text:style-name="List_20_1_Content_Last"> Pilih SAKIP &gt; SAKIP SKPD &gt; Pengukuran Kinerja &gt; Realiasasi Program, akan tampil sebagai berikut</text:p>
        </text:list-item>
      </text:list>
      <text:p text:style-name="Text_20_body"><draw:frame draw:style-name="media" draw:name="0" text:anchor-type="as-char" draw:z-index="0" svg:width="30.294791666667cm" style:rel-width="100%" svg:height="13.414375cm" style:rel-height="scale"><draw:image xlink:href="Pictures/ed10632f6d24e2e2e08808ac26e3aaa5.png" xlink:type="simple" xlink:show="embed" xlink:actuate="onLoad"/></draw:frame></text:p>
      <text:list text:style-name="List_20_1" text:continue-numbering="false">
        <text:list-item>
          <text:p text:style-name="List_20_1_Content_First"> Pilih <text:span text:style-name="Strong_20_Emphasis">Satker / Sub Unit</text:span>  untuk menampilkan program-program sesuai unit kerjanya;</text:p>
        </text:list-item>
        <text:list-item>
          <text:p text:style-name="List_20_1_Content"> Pilih <text:span text:style-name="Strong_20_Emphasis">Bidang Urusan</text:span>  untuk menampilkan program-program sesuai bidang urusannya;</text:p>
        </text:list-item>
        <text:list-item>
          <text:p text:style-name="List_20_1_Content"> Pilih <text:span text:style-name="Strong_20_Emphasis">Triwulan </text:span>untuk menentukan periode pengukuran kinerja</text:p>
        </text:list-item>
        <text:list-item>
          <text:p text:style-name="List_20_1_Content_Last"> Pilih (Klik) <text:span text:style-name="Strong_20_Emphasis">uraian program</text:span>  untuk melihat lebih detail isian capaian realisasi program per triwulan;</text:p>
        </text:list-item>
      </text:list>
      <text:p text:style-name="Text_20_body"><draw:frame draw:style-name="media" draw:name="1" text:anchor-type="as-char" draw:z-index="1" svg:width="30.268333333333cm" style:rel-width="100%" svg:height="13.837708333333cm" style:rel-height="scale"><draw:image xlink:href="Pictures/3ab6aa748da318b74bb28a4bddc7f086.png" xlink:type="simple" xlink:show="embed" xlink:actuate="onLoad"/></draw:frame></text:p>
      <text:list text:style-name="List_20_1" text:continue-numbering="false">
        <text:list-item>
          <text:p text:style-name="LastListParagraph_List_20_1_Content_First"> Untuk melakukan pengisian atau perubahan data, klik tombol <draw:frame draw:style-name="media" draw:name="Edit Legend" text:anchor-type="as-char" draw:z-index="0" svg:width="0.555625cm"><draw:text-box><text:p text:style-name="legendcenter"><draw:frame draw:style-name="media" draw:name="Edit" text:anchor-type="as-char" draw:z-index="2" svg:width="0.555625cm" svg:height="0.555625cm"><draw:image xlink:href="Pictures/f31d4688c56106228e57f520a7e7462b.jpg" xlink:type="simple" xlink:show="embed" xlink:actuate="onLoad"/></draw:frame>Edit</text:p></draw:text-box></draw:frame>dan isikan data-data yang diminta</text:p>
        </text:list-item>
      </text:list>
      <text:p text:style-name="Text_20_body"><draw:frame draw:style-name="media" draw:name="3" text:anchor-type="as-char" draw:z-index="3" svg:width="30.268333333333cm" style:rel-width="100%" svg:height="14.022916666667cm" style:rel-height="scale"><draw:image xlink:href="Pictures/7e870e3f8dbd828cec9cac93a71d3c0e.png" xlink:type="simple" xlink:show="embed" xlink:actuate="onLoad"/></draw:frame></text:p>
      <text:list text:style-name="List_20_1" text:continue-numbering="false">
        <text:list-item>
          <text:p text:style-name="List_20_1_Content_First"> Isikan penjelasan terhadap apa yang sudah dicapai, kendala yang dihadapi dan tindak lanjut yang direncakan, serta hal-hal lain yang diperlukan.</text:p>
        </text:list-item>
        <text:list-item>
          <text:p text:style-name="List_20_1_Content_Last"> Isikan nilai realisasi capaian per triwulan, baik nilai target persatuan dan target secara prosentase. Nilai yang diisikan per triwulan tidak kumulatif</text:p>
        </text:list-item>
      </text:list>
      <text:p text:style-name="Text_20_body"><draw:frame draw:style-name="media" draw:name="4" text:anchor-type="as-char" draw:z-index="4" svg:width="30.268333333333cm" style:rel-width="100%" svg:height="3.9952083333333cm" style:rel-height="scale"><draw:image xlink:href="Pictures/aded4b9c9d8b3a732bdc32ee6765a9cd.png" xlink:type="simple" xlink:show="embed" xlink:actuate="onLoad"/></draw:frame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ngukuran_kinerja:pengukuran_kinerja_opd:realisasi_program</dc:title>
  </office:meta>
</office:document-meta>
</file>