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d1722d8b90e06e2523a6c4630413dcc.png"/>
  <manifest:file-entry manifest:media-type="image/png" manifest:full-path="Pictures/4a6516984a9a842007e3b481de2d0f64.png"/>
  <manifest:file-entry manifest:media-type="image/png" manifest:full-path="Pictures/5b2606fea2e17295ed6d67d75f428be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akip:laporan_sakip:lakip_skpd"/><text:bookmark-start text:name="__RefHeading___laporan_kinerja_opd_1"/><text:bookmark-start text:name="laporan_kinerja_opd"/>LAPORAN KINERJA OPD<text:bookmark-end text:name="__RefHeading___laporan_kinerja_opd_1"/><text:bookmark-end text:name="laporan_kinerja_opd"/></text:h>
      <text:list text:style-name="List_20_1" text:continue-numbering="false">
        <text:list-item>
          <text:p text:style-name="LastListParagraph_List_20_1_Content_First"> Rencana Target Kinerja Sasaran OPD Per Trwiulan</text:p>
        </text:list-item>
      </text:list>
      <text:p text:style-name="Text_20_body"><draw:frame draw:style-name="media" draw:name="0" text:anchor-type="as-char" draw:z-index="0" svg:width="25.056041666667cm" style:rel-width="100%" svg:height="15.822083333333cm" style:rel-height="scale"><draw:image xlink:href="Pictures/8d1722d8b90e06e2523a6c4630413dcc.png" xlink:type="simple" xlink:show="embed" xlink:actuate="onLoad"/></draw:frame></text:p>
      <text:list text:style-name="List_20_1" text:continue-numbering="false">
        <text:list-item>
          <text:p text:style-name="LastListParagraph_List_20_1_Content_First"> Rencana Target Kinerja Program OPD Per Trwiulan</text:p>
        </text:list-item>
      </text:list>
      <text:p text:style-name="Text_20_body"><draw:frame draw:style-name="media" draw:name="1" text:anchor-type="as-char" draw:z-index="1" svg:width="24.950208333333cm" style:rel-width="100%" svg:height="14.419791666667cm" style:rel-height="scale"><draw:image xlink:href="Pictures/4a6516984a9a842007e3b481de2d0f64.png" xlink:type="simple" xlink:show="embed" xlink:actuate="onLoad"/></draw:frame></text:p>
      <text:list text:style-name="List_20_1" text:continue-numbering="false">
        <text:list-item>
          <text:p text:style-name="LastListParagraph_List_20_1_Content_First"> <text:span text:style-name="Strong_20_Emphasis">Rencana Target Kinerja Kegiatan Per Bulan</text:span></text:p>
        </text:list-item>
      </text:list>
      <text:p text:style-name="Text_20_body"><draw:frame draw:style-name="media" draw:name="2" text:anchor-type="as-char" draw:z-index="2" svg:width="24.950208333333cm" style:rel-width="100%" svg:height="11.879791666667cm" style:rel-height="scale"><draw:image xlink:href="Pictures/5b2606fea2e17295ed6d67d75f428bed.png" xlink:type="simple" xlink:show="embed" xlink:actuate="onLoad"/></draw:frame></text:p>
      <text:list text:style-name="List_20_1" text:continue-numbering="false">
        <text:list-item>
          <text:p text:style-name="LastListParagraph_List_20_1_Content_First"> <text:span text:style-name="Strong_20_Emphasis">Rencana Aksi Pencapaian Kinerja OPD 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sakip:laporan_sakip:lakip_skpd</dc:title>
  </office:meta>
</office:document-meta>
</file>