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e9c9878807552160b77c0b745ca237.png"/>
  <manifest:file-entry manifest:media-type="image/png" manifest:full-path="Pictures/00f8cef32de2cd07692600c622b020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laporan_sakip:lakip_pemda"/><text:bookmark-start text:name="__RefHeading___laporan_kinerja_pemda_1"/><text:bookmark-start text:name="laporan_kinerja_pemda"/>LAPORAN KINERJA PEMDA<text:bookmark-end text:name="__RefHeading___laporan_kinerja_pemda_1"/><text:bookmark-end text:name="laporan_kinerja_pemda"/></text:h>
      <text:list text:style-name="List_20_1" text:continue-numbering="false">
        <text:list-item>
          <text:p text:style-name="LastListParagraph_List_20_1_Content_First"> <text:span text:style-name="Strong_20_Emphasis">Laporan Rencana Aksi Pencapaian Target Kinerja Pemda Per Triwulan</text:span></text:p>
        </text:list-item>
      </text:list>
      <text:p text:style-name="Text_20_body"><draw:frame draw:style-name="media" draw:name="0" text:anchor-type="as-char" draw:z-index="0" svg:width="24.526875cm" style:rel-width="100%" svg:height="5.4239583333333cm" style:rel-height="scale"><draw:image xlink:href="Pictures/94e9c9878807552160b77c0b745ca237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Laporan Realisasi Capaian Kinerja Pemda</text:span></text:p>
        </text:list-item>
      </text:list>
      <text:p text:style-name="Text_20_body"><draw:frame draw:style-name="media" draw:name="1" text:anchor-type="as-char" draw:z-index="1" svg:width="35.71875cm" style:rel-width="100%" svg:height="14.896041666667cm" style:rel-height="scale"><draw:image xlink:href="Pictures/00f8cef32de2cd07692600c622b0203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laporan_sakip:lakip_pemda</dc:title>
  </office:meta>
</office:document-meta>
</file>