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dashboard:realisasi_sasaran"/><text:bookmark-start text:name="__RefHeading___dashboard_realisasi_sasaran_1"/><text:bookmark-start text:name="dashboard_realisasi_sasaran"/>DASHBOARD REALISASI SASARAN<text:bookmark-end text:name="__RefHeading___dashboard_realisasi_sasaran_1"/><text:bookmark-end text:name="dashboard_realisasi_sasa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dashboard:realisasi_sasaran</dc:title>
  </office:meta>
</office:document-meta>
</file>