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2d70802dd4c10d4694087efbf359b1.png"/>
  <manifest:file-entry manifest:media-type="image/png" manifest:full-path="Pictures/662b45522df7efea6800cbaafadc13cd.png"/>
  <manifest:file-entry manifest:media-type="image/png" manifest:full-path="Pictures/9bd0c08af8d479c09d640b3c17090688.png"/>
  <manifest:file-entry manifest:media-type="image/png" manifest:full-path="Pictures/cd314aab2c69f5f2ef8fd3dd725069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dashboard:realisasi_program"/><text:bookmark-start text:name="__RefHeading___dashboard_realisasi_kinerja_program_1"/><text:bookmark-start text:name="dashboard_realisasi_kinerja_program"/>DASHBOARD REALISASI KINERJA PROGRAM<text:bookmark-end text:name="__RefHeading___dashboard_realisasi_kinerja_program_1"/><text:bookmark-end text:name="dashboard_realisasi_kinerja_program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nampilkan rekap capaian realisasi Program di setiap OPD, ditam[pilkan secara berjenjang berikut dengan penanggungjawab program dan nilai capaian serta status capaian program per triwulan, dan dapat ditelusur (drill down) hinga ke isian capaian masing-masing indikator program per triwulan. Nilai capaian realisasi dihitung secara rata-rata.</text:p>
      <text:p text:style-name="Text_20_body">Dasboard ditampilkan secara berjenjang dengan pola sebagai berikut :</text:p>
      <text:list text:style-name="Numbering_20_1" text:continue-numbering="false">
        <text:list-item/>
      </text:list>
      <text:p text:style-name="Text_20_body">Rekap Capaian Realisasi Program per OPD</text:p>
      <text:list text:style-name="Numbering_20_1" text:continue-numbering="false">
        <text:list-item/>
      </text:list>
      <text:p text:style-name="Text_20_body">Rekap Capaian Realisasi Program per Sub Unit (jika ada Sub Unit di OPD bersangkutan)</text:p>
      <text:list text:style-name="Numbering_20_1" text:continue-numbering="false">
        <text:list-item/>
      </text:list>
      <text:p text:style-name="Text_20_body">Rekap Capaian Realisasi Per Program</text:p>
      <text:list text:style-name="Numbering_20_1" text:continue-numbering="false">
        <text:list-item/>
      </text:list>
      <text:p text:style-name="Text_20_body">Rekap Capaian Realisasi Per Periode Pengukuran (Bulan)</text:p>
      <text:list text:style-name="Numbering_20_1" text:continue-numbering="false">
        <text:list-item/>
      </text:list>
      <text:p text:style-name="Text_20_body">Capaian Realiasi Per Indikator Outcome pada Periode Pengukur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 dan OPD</text:p>
          </table:table-cell>
          <table:table-cell office:value-type="string" table:style-name="tablecell">
            <text:p text:style-name="tablealignleft">Menampilkan dashboard hasil pengurkuran realiasasi kegiat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gram RKPD adalah sebagai berikut:</text:p>
      <text:list text:style-name="List_20_1" text:continue-numbering="false">
        <text:list-item/>
      </text:list>
      <text:p text:style-name="Text_20_body">Pengukuran realiasi kegiatan telah dilaksanakan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arget realsiasi sasaran RKPD :</text:p>
      <text:list text:style-name="List_20_1" text:continue-numbering="false">
        <text:list-item/>
      </text:list>
      <text:p text:style-name="Text_20_body">Masuk ke aplikasi Simral, dengan login sebagai pengelola SAKIP Pemda;</text:p>
      <text:list text:style-name="List_20_1" text:continue-numbering="false">
        <text:list-item/>
      </text:list>
      <text:p text:style-name="Text_20_body">Pilih SAKIP &gt; Dashboard &gt; Realisasi Program, akan tampil rekap realisasi program per OPD sebagai berikut :</text:p>
      <text:p text:style-name="Text_20_body"><draw:frame draw:style-name="media" draw:name="0" text:anchor-type="as-char" draw:z-index="0" svg:width="30.268333333333cm" style:rel-width="100%" svg:height="13.414375cm" style:rel-height="scale"><draw:image xlink:href="Pictures/4c2d70802dd4c10d4694087efbf359b1.png" xlink:type="simple" xlink:show="embed" xlink:actuate="onLoad"/></draw:frame></text:p>
      <text:list text:style-name="List_20_1" text:continue-numbering="false">
        <text:list-item/>
      </text:list>
      <text:p text:style-name="Text_20_body">Pilih nama kode OPD untuk menampilkan Rekap Capaian Realisasi Per Kegiatan d OPD yang bersangkutan</text:p>
      <text:p text:style-name="Text_20_body"><draw:frame draw:style-name="media" draw:name="1" text:anchor-type="as-char" draw:z-index="1" svg:width="30.294791666667cm" style:rel-width="100%" svg:height="11.138958333333cm" style:rel-height="scale"><draw:image xlink:href="Pictures/662b45522df7efea6800cbaafadc13cd.png" xlink:type="simple" xlink:show="embed" xlink:actuate="onLoad"/></draw:frame></text:p>
      <text:list text:style-name="List_20_1" text:continue-numbering="false">
        <text:list-item/>
      </text:list>
      <text:p text:style-name="Text_20_body">Pilih kode program untuk menampilkan Rekap Capaian Realisasi Per Bulan</text:p>
      <text:p text:style-name="Text_20_body"><draw:frame draw:style-name="media" draw:name="2" text:anchor-type="as-char" draw:z-index="2" svg:width="30.850416666667cm" style:rel-width="100%" svg:height="6.4029166666667cm" style:rel-height="scale"><draw:image xlink:href="Pictures/9bd0c08af8d479c09d640b3c17090688.png" xlink:type="simple" xlink:show="embed" xlink:actuate="onLoad"/></draw:frame></text:p>
      <text:list text:style-name="List_20_1" text:continue-numbering="false">
        <text:list-item/>
      </text:list>
      <text:p text:style-name="Text_20_body">Pilih Triwulan untuk menampilkan detail capaian realisasi program pada triwulan yang bersangkutan</text:p>
      <text:p text:style-name="Text_20_body"><draw:frame draw:style-name="media" draw:name="3" text:anchor-type="as-char" draw:z-index="3" svg:width="30.374166666667cm" style:rel-width="100%" svg:height="14.181666666667cm" style:rel-height="scale"><draw:image xlink:href="Pictures/cd314aab2c69f5f2ef8fd3dd72506988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dashboard:realisasi_program</dc:title>
  </office:meta>
</office:document-meta>
</file>