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184a832b6b94cda04ffa0fdac65752c.png"/>
  <manifest:file-entry manifest:media-type="image/png" manifest:full-path="Pictures/2a1e28026de009cfbb8d3b24949ec537.png"/>
  <manifest:file-entry manifest:media-type="image/png" manifest:full-path="Pictures/f06501bffa77242b6d2d19ddf7a5860a.png"/>
  <manifest:file-entry manifest:media-type="image/png" manifest:full-path="Pictures/8bafd81995f2550186073a65972fd4a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dashboard:realisasi_kegiatan"/><text:bookmark-start text:name="__RefHeading___dashboard_realisasi_kinerja_kegiatan_1"/><text:bookmark-start text:name="dashboard_realisasi_kinerja_kegiatan"/>DASHBOARD REALISASI KINERJA KEGIATAN<text:bookmark-end text:name="__RefHeading___dashboard_realisasi_kinerja_kegiatan_1"/><text:bookmark-end text:name="dashboard_realisasi_kinerja_kegi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Berfungsi untuk menampilkan rekap capaian realisasi kegiatan di setiap OPD, baik realisasi anggaran dan realisasi fisik, ditam[pilkan secara berjenjang berikut dengan penanggungjawab kegiatan dan nilai capaian serta status capaian kegiatan per bulan, dan dapat ditelusur (drill down) hinga ke isian capaian masing-masing kegiatan per bulan. Nilai capaian realisasi dihitung secara penjumlahan untuk realisasi anggaran, dan secara rata-rata untuk realisasi fisik.</text:p>
      <text:p text:style-name="Text_20_body">Dasboard ditampilkan secara berjenjang dengan pola sebagai berikut :</text:p>
      <text:list text:style-name="Numbering_20_1" text:continue-numbering="false">
        <text:list-item>
          <text:p text:style-name="Numbering_20_1_Content_First"> Rekap Capaian Realisasi Kegiatan per OPD</text:p>
        </text:list-item>
        <text:list-item>
          <text:p text:style-name="Numbering_20_1_Content"> Rekap Capaian Realisasi Kegiatan per Sub Unit (jika ada Sub Unit di OPD bersangkutan)</text:p>
        </text:list-item>
        <text:list-item>
          <text:p text:style-name="Numbering_20_1_Content"> Rekap Capaian Realisasi Per Kegiatan</text:p>
        </text:list-item>
        <text:list-item>
          <text:p text:style-name="Numbering_20_1_Content"> Rekap Capaian Realisasi Per Periode Pengukuran (Bulan)</text:p>
        </text:list-item>
        <text:list-item>
          <text:p text:style-name="Numbering_20_1_Content_Last"> Capaian Realiasi KegiatanPer Indikator Output pada Periode Pengukuran</text:p>
        </text:list-item>
      </text:list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nanggungjawab/Pengeloala SAKIP Pemda dan OPD</text:p>
          </table:table-cell>
          <table:table-cell office:value-type="string" table:style-name="tablecell">
            <text:p text:style-name="tablealignleft">Menampilkan dashboard hasil pengurkuran realiasasi kegiatan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rogram RKPD adalah sebagai berikut:</text:p>
      <text:list text:style-name="List_20_1" text:continue-numbering="false">
        <text:list-item>
          <text:p text:style-name="LastListParagraph_List_20_1_Content_First"> Pengukuran realiasi kegiatan telah dilaksanakan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target realsiasi sasaran RKPD :</text:p>
      <text:list text:style-name="List_20_1" text:continue-numbering="false">
        <text:list-item>
          <text:p text:style-name="List_20_1_Content_First"> Masuk ke aplikasi Simral, dengan login sebagai pengelola SAKIP Pemda;</text:p>
        </text:list-item>
        <text:list-item>
          <text:p text:style-name="List_20_1_Content_Last"> Pilih SAKIP &gt; Dashboard &gt; Realisasi Kegiatan, akan tampil rekap realisasi kegiatan per OPD sebagai berikut :</text:p>
        </text:list-item>
      </text:list>
      <text:p text:style-name="Text_20_body"><draw:frame draw:style-name="media" draw:name="0" text:anchor-type="as-char" draw:z-index="0" svg:width="30.876875cm" style:rel-width="100%" svg:height="13.97cm" style:rel-height="scale"><draw:image xlink:href="Pictures/4184a832b6b94cda04ffa0fdac65752c.png" xlink:type="simple" xlink:show="embed" xlink:actuate="onLoad"/></draw:frame></text:p>
      <text:list text:style-name="List_20_1" text:continue-numbering="false">
        <text:list-item>
          <text:p text:style-name="LastListParagraph_List_20_1_Content_First"> Pilih nama OPD untuk menampilkan Rekap Capaian Realisasi Per Kegiatan d OPD yang bersangkutan</text:p>
        </text:list-item>
      </text:list>
      <text:p text:style-name="Text_20_body"><draw:frame draw:style-name="media" draw:name="1" text:anchor-type="as-char" draw:z-index="1" svg:width="30.823958333333cm" style:rel-width="100%" svg:height="13.758333333333cm" style:rel-height="scale"><draw:image xlink:href="Pictures/2a1e28026de009cfbb8d3b24949ec537.png" xlink:type="simple" xlink:show="embed" xlink:actuate="onLoad"/></draw:frame></text:p>
      <text:list text:style-name="List_20_1" text:continue-numbering="false">
        <text:list-item>
          <text:p text:style-name="LastListParagraph_List_20_1_Content_First"> Pilih nama kegiatan untuk menampilkan Rekap Capaian Realisasi Kegiatan Per Bulan</text:p>
        </text:list-item>
      </text:list>
      <text:p text:style-name="Text_20_body"><draw:frame draw:style-name="media" draw:name="2" text:anchor-type="as-char" draw:z-index="2" svg:width="30.876875cm" style:rel-width="100%" svg:height="8.89cm" style:rel-height="scale"><draw:image xlink:href="Pictures/f06501bffa77242b6d2d19ddf7a5860a.png" xlink:type="simple" xlink:show="embed" xlink:actuate="onLoad"/></draw:frame></text:p>
      <text:list text:style-name="List_20_1" text:continue-numbering="false">
        <text:list-item>
          <text:p text:style-name="LastListParagraph_List_20_1_Content_First"> Pilih Bulan untuk menampilkan detail capaian realisasi kegiatan pada bulan yang bersangkutan</text:p>
        </text:list-item>
      </text:list>
      <text:p text:style-name="Text_20_body"><draw:frame draw:style-name="media" draw:name="3" text:anchor-type="as-char" draw:z-index="3" svg:width="30.7975cm" style:rel-width="100%" svg:height="13.890625cm" style:rel-height="scale"><draw:image xlink:href="Pictures/8bafd81995f2550186073a65972fd4ad.png" xlink:type="simple" xlink:show="embed" xlink:actuate="onLoad"/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dashboard:realisasi_kegiatan</dc:title>
  </office:meta>
</office:document-meta>
</file>