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rofil_pengguna:ganti_grup"/><text:bookmark-start text:name="__RefHeading___prosedur_operasional_ganti_grup_1"/><text:bookmark-start text:name="prosedur_operasional_ganti_grup"/>Prosedur Operasional Ganti Grup<text:bookmark-end text:name="__RefHeading___prosedur_operasional_ganti_grup_1"/><text:bookmark-end text:name="prosedur_operasional_ganti_grup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Berfungsi untuk melakukan pergantian atau peralihan grup pengguna apabila pengguna memiliki akses ke lebih dari satu grup pengguna. Dalam aplikasi SIMRAL ini pengguna bisa tergabung dalam lebih dari grup pengguna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Pengguna</text:p>
          </table:table-cell>
          <table:table-cell office:value-type="string" table:style-name="tablecell">
            <text:p text:style-name="tablealignleft">Berganti atau beralih ke grup pengguna yang lain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Prasyarat kondisional untuk ganti grup adalah sebagai berikut:</text:p>
      <text:list text:style-name="List_20_1" text:continue-numbering="false">
        <text:list-item>
          <text:p text:style-name="LastListParagraph_List_20_1_Content_First"> Pengguna memiliki atau tergabung dalam lebih dari satu grup pengguna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dalam proses mengubah data user/pengguna:</text:p>
      <text:list text:style-name="List_20_1" text:continue-numbering="false">
        <text:list-item>
          <text:p text:style-name="List_20_1_Content_First"> Masuk/Login ke Aplikasi</text:p>
        </text:list-item>
        <text:list-item>
          <text:p text:style-name="List_20_1_Content_Last"> Pada menu navigator sebelah kiri, sub bagian <text:span text:style-name="Strong_20_Emphasis">Profil Pengguna</text:span>, pilih tautan <text:span text:style-name="Strong_20_Emphasis">Ganti Grup</text:span> (apabila pengguna hanya memiliki satu grup, tautan ini tidak akan muncul), maka akan tampil form untuk mengubah data-data pengguna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rofil_pengguna:ganti_grup</dc:title>
  </office:meta>
</office:document-meta>
</file>