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7098c855c3a2613aa7ea71a000aa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fil_pengguna:data_pengguna"/><text:bookmark-start text:name="__RefHeading___prosedur_operasional_lihat_edit_data_pengguna_1"/><text:bookmark-start text:name="prosedur_operasional_lihat_edit_data_pengguna"/>Prosedur Operasional Lihat/Edit Data Pengguna<text:bookmark-end text:name="__RefHeading___prosedur_operasional_lihat_edit_data_pengguna_1"/><text:bookmark-end text:name="prosedur_operasional_lihat_edit_data_penggun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Berfungsi untuk melakukan melihat dan mengubah data pengguna oleh pengguna yang bersangkutan. Tidak semua data pengguna dapat diubah sendiri oleh pengguna. Data-data seperti unit kerja dan wilayah kerja pengguna tidak bisa diubah oleh pengguna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gguna</text:p>
          </table:table-cell>
          <table:table-cell office:value-type="string" table:style-name="tablecell">
            <text:p text:style-name="tablealignleft">Melihat dan mengubah data-data tertentu yang bisa diubah oleh pengguna sendiri</text:p>
          </table:table-cell>
        </table:table-row>
      </table:table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dalam proses mengubah data user/pengguna:</text:p>
      <text:list text:style-name="List_20_1" text:continue-numbering="false">
        <text:list-item>
          <text:p text:style-name="List_20_1_Content_First"> Masuk/Login ke Aplikasi</text:p>
        </text:list-item>
        <text:list-item>
          <text:p text:style-name="List_20_1_Content_Last"> Pada menu navigator sebelah kiri, sub bagian <text:span text:style-name="Strong_20_Emphasis">Profil Pengguna</text:span>, pilih tautan <text:span text:style-name="Strong_20_Emphasis">Data Pengguna</text:span>, maka akan tampil form untuk mengubah data-data pengguna<draw:frame draw:style-name="media" draw:name="0" text:anchor-type="as-char" draw:z-index="0" svg:width="28.760208333333cm" style:rel-width="100%" svg:height="13.890625cm" style:rel-height="scale"><draw:image xlink:href="Pictures/b67098c855c3a2613aa7ea71a000aa95.jpg" xlink:type="simple" xlink:show="embed" xlink:actuate="onLoad"/></draw:frame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rofil_pengguna:data_pengguna</dc:title>
  </office:meta>
</office:document-meta>
</file>