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erubahan:apbd_perubahan"/><text:bookmark-start text:name="__RefHeading___apbd_perubahan_1"/><text:bookmark-start text:name="apbd_perubahan"/>APBD Perubahan<text:bookmark-end text:name="__RefHeading___apbd_perubahan_1"/><text:bookmark-end text:name="apbd_perubahan"/></text:h>
      <text:p text:style-name="Text_20_body">Sebagian besar menu dalam sub-modul APBD Perubahan merupakan data rekapitulasi dari Aplikasi lain atau input baru baik dalam bentuk perkiraan maupun data riil. Menu lainnya adalah menu yang memuat daftar atau laporan (report) terkait perubahan atau pergeseran yang terjadi. Data yang ditampilkan lebih merupakan akibat dari perubahan yang terjadi pada RKA Perubahan dan DPA Perubahan. Menu lainnya memuat setup batasan pengisian.</text:p>
      <text:p text:style-name="Text_20_body">Dalam APBD Pergeseran memuat ‘header’ dari Pergeseran yang terjadi. Informasi yang dimuat adalah jangka waktu terjadinya Pergeseran, dasar hukum peraturan kepala daerah, dan status dari Pergeseran tersebut. Dalam sub-menu ini juga diberikan halaman untuk memonitor jika terjadi anomali da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perubahan:apbd_perubahan</dc:title>
  </office:meta>
</office:document-meta>
</file>