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ubahan"/><text:bookmark-start text:name="__RefHeading___perubahan_1"/><text:bookmark-start text:name="perubahan"/>Perubahan<text:bookmark-end text:name="__RefHeading___perubahan_1"/><text:bookmark-end text:name="perubahan"/></text:h>
      <text:list text:style-name="Numbering_20_1" text:continue-numbering="false">
        <text:list-item/>
        <text:list-item/>
        <text:list-item/>
        <text:list-item/>
        <text:list-item/>
        <text:list-item/>
        <text:list-item/>
      </text:list>
      <text:p text:style-name="Text_20_body"><text:span text:style-name="Strong_20_Emphasis">Perubahan Anggaran Dalam APBD-P</text:span>  hanya bisa dilakukan 1 (satu) kali dalam 1 (satu) satu tahun anggaran, sedangkan perubahan anggaran yang lainnya bisa dilakukan lebih dari 1 (satu) kali dalam 1 (satu) tahun anggaran berdasarkan peraturan dan kebutuhan yang ada.</text:p>
      <text:p text:style-name="Text_20_body">Untuk menjalankan pengolahan perubahan anggaran dari APBD tersebut di atas difasilitasi kedalam 5 (lima) menu besar yang terdiri dari :</text:p>
      <text:list text:style-name="Numbering_20_1" text:continue-numbering="false">
        <text:list-item>
          <text:p text:style-name="Numbering_20_1_Content_First"> RKA Perubahan;</text:p>
        </text:list-item>
        <text:list-item>
          <text:p text:style-name="Numbering_20_1_Content"> DPA Perubahan;</text:p>
        </text:list-item>
        <text:list-item>
          <text:p text:style-name="Numbering_20_1_Content"> Hibah Bansos;</text:p>
        </text:list-item>
        <text:list-item>
          <text:p text:style-name="Numbering_20_1_Content"> APBD Perubahan;</text:p>
        </text:list-item>
        <text:list-item>
          <text:p text:style-name="Numbering_20_1_Content_Last"> Laporan.</text:p>
        </text:list-item>
      </text:list>
      <text:p text:style-name="Text_20_body">Ada 2 (dua) pola dalam melaksanakan proses perubahan anggaran dalam APBD, yaitu :</text:p>
      <text:list text:style-name="Numbering_20_1" text:continue-numbering="false">
        <text:list-item>
          <text:p text:style-name="Numbering_20_1_Content_First"> Bila perubahan APBD itu dilakukan dengan adanya penambahan Kegiatan baru yang tidak ada dalam APBD/DPA, maka menu yang digunakan :</text:p>
          <text:list text:style-name="Numbering_20_1">
            <text:list-item>
              <text:p text:style-name="Numbering_20_1_Content"> RKA Perubahan;</text:p>
            </text:list-item>
            <text:list-item>
              <text:p text:style-name="Numbering_20_1_Content"> dan DPA Perubahan.</text:p>
            </text:list-item>
          </text:list>
        </text:list-item>
        <text:list-item>
          <text:p text:style-name="Numbering_20_1_Content_Last"> Bila proses perubahan adalah merubah atau menggeser anggaran yang ada dalam APBD, maka menu yang digunakan adalah <text:span text:style-name="Strong_20_Emphasis">DPA Perubahan</text:span>  saj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ubahan</dc:title>
  </office:meta>
</office:document-meta>
</file>