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16bf6ab1a88af967acf0bb3bd4447ef.jpg"/>
  <manifest:file-entry manifest:media-type="image/png" manifest:full-path="Pictures/0a150d64611ce1c35f5b2733b98b3659.pn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pjmd:visi"/><text:bookmark-start text:name="__RefHeading___prosedur_operasional_rpjmd_visi_1"/><text:bookmark-start text:name="prosedur_operasional_rpjmd_visi"/>Prosedur Operasional RPJMD Visi<text:bookmark-end text:name="__RefHeading___prosedur_operasional_rpjmd_visi_1"/><text:bookmark-end text:name="prosedur_operasional_rpjmd_visi"/></text:h>
      <text:h text:style-name="Heading_20_3" text:outline-level="3"><text:bookmark-start text:name="__RefHeading___fungsi_2"/><text:bookmark-start text:name="fungsi"/>Fungsi<text:bookmark-end text:name="__RefHeading___fungsi_2"/><text:bookmark-end text:name="fungsi"/></text:h>
      <text:p text:style-name="Text_20_body">RPJMD Visi merupakan visi kepala daerah dan wakil kepala daerah terpilih yang disampaikan pada waktu pemilihan kepala daerah (pilkada). Visi kepala daerah dan wakil kepala daerah terpilih menggambarkan arah pembangunan atau kondisi masa depan daerah yang ingin dicapai dalam masa jabatan selama 5 (lima) tahun sesuai misi yang diemb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appeda</text:p>
          </table:table-cell>
          <table:table-cell office:value-type="string" table:style-name="tablecell">
            <text:p text:style-name="tablealignleft">Menyiapkan penjelasan visi yang memuat penjabaran kriteria dan indikator-indikator keberhasilan untuk mewujudkan visi.</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RPJMD Visi adalah sebagai berikut:</text:p>
      <text:list text:style-name="List_20_1" text:continue-numbering="false">
        <text:list-item>
          <text:p text:style-name="LastListParagraph_List_20_1_Content_First"> Visi kepala daerah yang ada pada dokumen RPJMD yang sudah ditetapkan berdasarkan Peraturan Daerah yang sud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RPJMD Visi:</text:p>
      <text:list text:style-name="List_20_1" text:continue-numbering="false">
        <text:list-item>
          <text:p text:style-name="List_20_1_Content_First"> Masuk ke Aplikasi sebagai Admin Bappeda;</text:p>
        </text:list-item>
        <text:list-item>
          <text:p text:style-name="List_20_1_Content"> Pilih <text:span text:style-name="Strong_20_Emphasis">Modul RPJMD &gt; Menu Visi</text:span><text:span text:style-name="Strong_20_Emphasis">, </text:span>maka akan tampil list RPJMD Visi. Tampilan aplikasi sebagai berikut:<draw:frame draw:style-name="media" draw:name="list_visi.jpg Legend" text:anchor-type="as-char" draw:z-index="0" svg:width="50.614791666667cm" style:rel-width="100%"><draw:text-box><text:p text:style-name="legendcenter"><draw:frame draw:style-name="media" draw:name="list_visi.jpg" text:anchor-type="as-char" draw:z-index="0" svg:width="50.614791666667cm" style:rel-width="100%" svg:height="22.516041666667cm" style:rel-height="scale"><draw:image xlink:href="Pictures/816bf6ab1a88af967acf0bb3bd4447ef.jpg" xlink:type="simple" xlink:show="embed" xlink:actuate="onLoad"/></draw:frame>list_visi.jpg</text:p></draw:text-box></draw:frame></text:p>
        </text:list-item>
        <text:list-item>
          <text:p text:style-name="List_20_1_Content"> Untuk menambahkan data RPJMD Visi,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untuk tambah RPJMD Visi sebagai berikut:</text:p>
        </text:list-item>
        <text:list-item/>
        <text:list-item>
          <text:p text:style-name="List_20_1_Content"> Pilihan <text:span text:style-name="Strong_20_Emphasis">Periode RPJMD</text:span>  dipilih dengan periode RPJMD 5 tahun berkenaan;</text:p>
        </text:list-item>
        <text:list-item>
          <text:p text:style-name="List_20_1_Content"> Pilihan <text:span text:style-name="Strong_20_Emphasis">Bidang </text:span><text:span text:style-name="Strong_20_Emphasis">Urusan </text:span>dipilih dengan bidang urusan dari satker;</text:p>
        </text:list-item>
        <text:list-item>
          <text:p text:style-name="List_20_1_Content"> Kolom <text:span text:style-name="Strong_20_Emphasis">No Permasalahan </text:span>diisi dengan nomor urut permasalahan pembangunan;</text:p>
        </text:list-item>
        <text:list-item>
          <text:p text:style-name="List_20_1_Content"> Kolom <text:span text:style-name="Strong_20_Emphasis">Uraian Permasalahan </text:span>diisi dengan uraian permasalahan yang dihadapi oleh daerah;</text:p>
        </text:list-item>
        <text:list-item>
          <text:p text:style-name="List_20_1_Content"> Kolom <text:span text:style-name="Strong_20_Emphasis">Keterangan</text:span>  diisi dengan keterangan umum tentang permasalahan pembangunan daerah terkait;</text:p>
        </text:list-item>
        <text:list-item>
          <text:p text:style-name="List_20_1_Content_Last"> Pastikan semua isian data benar, kemudian tekan tombol penyimpanan data <draw:frame draw:style-name="media" draw:name="2" text:anchor-type="as-char" draw:z-index="2" svg:width="0.52916666666667cm" svg:height="0.44979166666667cm"><draw:image xlink:href="Pictures/bdc69509e8ea0962eff4361c6eb0f5f1.png" xlink:type="simple" xlink:show="embed" xlink:actuate="onLoad"/></draw:frame>di toolbar atas untuk menyimpan data-data yang telah diisik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pjmd:visi</dc:title>
  </office:meta>
</office:document-meta>
</file>