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b9d2eb7fc8859209d9caca35d420c14.jpg"/>
  <manifest:file-entry manifest:media-type="image/png" manifest:full-path="Pictures/0a150d64611ce1c35f5b2733b98b3659.png"/>
  <manifest:file-entry manifest:media-type="image/jpeg" manifest:full-path="Pictures/f10fba1bc7a94f8b4c0179eb3dc75c58.jpg"/>
  <manifest:file-entry manifest:media-type="image/png" manifest:full-path="Pictures/bdc69509e8ea0962eff4361c6eb0f5f1.png"/>
  <manifest:file-entry manifest:media-type="image/jpeg" manifest:full-path="Pictures/e3b06f89d68feb5c2b317f742ba38950.jpg"/>
  <manifest:file-entry manifest:media-type="image/png" manifest:full-path="Pictures/dab1bffac020cb2f084098ff69911a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erencanaan:rpjmd:tujuan"/><text:bookmark-start text:name="__RefHeading___prosedur_operasional_rpjmd_tujuan_1"/><text:bookmark-start text:name="prosedur_operasional_rpjmd_tujuan"/>Prosedur Operasional RPJMD Tujuan<text:bookmark-end text:name="__RefHeading___prosedur_operasional_rpjmd_tujuan_1"/><text:bookmark-end text:name="prosedur_operasional_rpjmd_tujuan"/></text:h>
      <text:h text:style-name="Heading_20_3" text:outline-level="3"><text:bookmark-start text:name="__RefHeading___fungsi_2"/><text:bookmark-start text:name="fungsi"/>Fungsi<text:bookmark-end text:name="__RefHeading___fungsi_2"/><text:bookmark-end text:name="fungsi"/></text:h>
      <text:p text:style-name="Text_20_body">RPJMD Tujuan merupakan</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Bappeda</text:p>
          </table:table-cell>
          <table:table-cell office:value-type="string" table:style-nam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RPJMD Tujuan adalah sebagai berikut:</text:p>
      <text:list text:style-name="List_20_1" text:continue-numbering="false">
        <text:list-item>
          <text:p text:style-name="LastListParagraph_List_20_1_Content_First"> Tujuan pembangunan daerah yang ada pada dokumen RPJMD yang sudah ditetapkan berdasarkan Peraturan Daerah yang sudah terbit;</text:p>
        </text:list-item>
      </text:list>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gisian ​​​​RPJMD Tujuan:</text:p>
      <text:list text:style-name="List_20_1" text:continue-numbering="false">
        <text:list-item>
          <text:p text:style-name="List_20_1_Content_First"> Masuk ke Aplikasi sebagai Admin Bappeda;</text:p>
        </text:list-item>
        <text:list-item>
          <text:p text:style-name="List_20_1_Content"> Pilih <text:span text:style-name="Strong_20_Emphasis">Modul RPJMD &gt; Menu Tujuan</text:span><text:span text:style-name="Strong_20_Emphasis">, </text:span>maka akan tampil list RPJMD Tujuan Pembangunan. Tampilan aplikasi sebagai berikut:<draw:frame draw:style-name="media" draw:name="list_tujuan.jpg Legend" text:anchor-type="as-char" draw:z-index="0" svg:width="50.588333333333cm" style:rel-width="100%"><draw:text-box><text:p text:style-name="legendcenter"><draw:frame draw:style-name="media" draw:name="list_tujuan.jpg" text:anchor-type="as-char" draw:z-index="0" svg:width="50.588333333333cm" style:rel-width="100%" svg:height="22.463125cm" style:rel-height="scale"><draw:image xlink:href="Pictures/3b9d2eb7fc8859209d9caca35d420c14.jpg" xlink:type="simple" xlink:show="embed" xlink:actuate="onLoad"/></draw:frame>list_tujuan.jpg</text:p></draw:text-box></draw:frame></text:p>
        </text:list-item>
        <text:list-item>
          <text:p text:style-name="List_20_1_Content"> Untuk menambahkan data RPJMD Tujuan,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untuk tambah RPJMD Tujuan sebagai berikut:​​​​​​​<draw:frame draw:style-name="media" draw:name="input_tujuan.jpg Legend" text:anchor-type="as-char" draw:z-index="0" svg:width="42.809583333333cm" style:rel-width="100%"><draw:text-box><text:p text:style-name="legendcenter"><draw:frame draw:style-name="media" draw:name="input_tujuan.jpg" text:anchor-type="as-char" draw:z-index="2" svg:width="42.809583333333cm" style:rel-width="100%" svg:height="13.387916666667cm" style:rel-height="scale"><draw:image xlink:href="Pictures/f10fba1bc7a94f8b4c0179eb3dc75c58.jpg" xlink:type="simple" xlink:show="embed" xlink:actuate="onLoad"/></draw:frame>input_tujuan.jpg</text:p></draw:text-box></draw:frame></text:p>
        </text:list-item>
        <text:list-item>
          <text:p text:style-name="List_20_1_Content"> Pilihan <text:span text:style-name="Strong_20_Emphasis">Periode RPJMD</text:span>  dipilih dengan periode RPJMD 5 tahun berkenaan;</text:p>
        </text:list-item>
        <text:list-item>
          <text:p text:style-name="List_20_1_Content"> Pilihan <text:span text:style-name="Strong_20_Emphasis">Misi</text:span>  diisi dengan misi pembangunan yang berkenaan dengan tujuan pembangunan;​​​​​​</text:p>
        </text:list-item>
        <text:list-item>
          <text:p text:style-name="List_20_1_Content"> Kolom <text:span text:style-name="Strong_20_Emphasis">No Tujuan</text:span>  diisi dengan nomor urut tujuan pembangunan daerah;​​​​​​​</text:p>
        </text:list-item>
        <text:list-item>
          <text:p text:style-name="List_20_1_Content"> Kolom <text:span text:style-name="Strong_20_Emphasis">Uraian</text:span>  Tujuan diisi dengan uraian tujuan pembangunan daerah;</text:p>
        </text:list-item>
        <text:list-item>
          <text:p text:style-name="List_20_1_Content"> Kolom <text:span text:style-name="Strong_20_Emphasis">Keterangan</text:span>  diisi dengan keterangan umum tentang tujuan pembangunan daerah dalam RPJMD;</text:p>
        </text:list-item>
        <text:list-item>
          <text:p text:style-name="List_20_1_Content_Last"> Pastikan semua isian data benar, kemudian tekan tombol penyimpanan data <draw:frame draw:style-name="media" draw:name="3" text:anchor-type="as-char" draw:z-index="3" svg:width="0.52916666666667cm" svg:height="0.44979166666667cm"><draw:image xlink:href="Pictures/bdc69509e8ea0962eff4361c6eb0f5f1.png" xlink:type="simple" xlink:show="embed" xlink:actuate="onLoad"/></draw:frame>di toolbar atas untuk menyimpan data-data yang telah diisikan.</text:p>
        </text:list-item>
      </text:list>
      <text:p text:style-name="Text_20_body">Selanjutnya RPJMD Tujuan akan dikaitkan dengan Permasalahan Pembangunan. Pengisian formulir pada Aplikasi SIMRAL mengenai Keterkaitan RPJMD Tujuan dengan Permasalahan Pembangunan adalah mengaitkan tujuan pembangunan daerah dengan permasalahan pembangunan yang sesuai. Berikut adalah langkah untuk pengisian formulir tersebut pada aplikasi:</text:p>
      <text:list text:style-name="List_20_1" text:continue-numbering="false">
        <text:list-item>
          <text:p text:style-name="List_20_1_Content_First"> Klik <text:span text:style-name="Strong_20_Emphasis">Uraian Tujuan</text:span>  pada Halaman List RPJMD Tujuan Pembangunan, maka akan masuk ke Halaman Detail RPJMD Tujuan Pembangunan seperti tampilan berikut:​​​​​​​​​​​​​​</text:p>
        </text:list-item>
        <text:list-item>
          <text:p text:style-name="List_20_1_Content"> Klik tombol <draw:frame draw:style-name="media" draw:name="4" text:anchor-type="as-char" draw:z-index="4" svg:width="0.66145833333333cm" svg:height="0.555625cm"><draw:image xlink:href="Pictures/0a150d64611ce1c35f5b2733b98b3659.png" xlink:type="simple" xlink:show="embed" xlink:actuate="onLoad"/></draw:frame>di bagian bawah tampilan view Detail RPJMD Tujuan Pembangunan, maka akan ditampilkan form pengisian untuk tambah keterkaitan RPJMD Tujuan dengan Permasalahan Pembangunan sebagai berikut:​​​​​​​<draw:frame draw:style-name="media" draw:name="kaitan_misi_isu.jpg Legend" text:anchor-type="as-char" draw:z-index="0" svg:width="42.783125cm" style:rel-width="100%"><draw:text-box><text:p text:style-name="legendcenter"><draw:frame draw:style-name="media" draw:name="kaitan_misi_isu.jpg" text:anchor-type="as-char" draw:z-index="5" svg:width="42.783125cm" style:rel-width="100%" svg:height="18.944166666667cm" style:rel-height="scale"><draw:image xlink:href="Pictures/e3b06f89d68feb5c2b317f742ba38950.jpg" xlink:type="simple" xlink:show="embed" xlink:actuate="onLoad"/></draw:frame>kaitan_misi_isu.jpg</text:p></draw:text-box></draw:frame></text:p>
        </text:list-item>
        <text:list-item>
          <text:p text:style-name="List_20_1_Content"> Berikan tanda centang (<draw:frame draw:style-name="media" draw:name="6" text:anchor-type="as-char" draw:z-index="6" svg:width="0.52916666666667cm" svg:height="0.68791666666667cm"><draw:image xlink:href="Pictures/dab1bffac020cb2f084098ff69911ab1.png" xlink:type="simple" xlink:show="embed" xlink:actuate="onLoad"/></draw:frame>) pada Isu Strategis yang akan dikaitkan dengan Misi;</text:p>
        </text:list-item>
        <text:list-item>
          <text:p text:style-name="List_20_1_Content_Last"> kemudian tekan tombol <draw:frame draw:style-name="media" draw:name="7" text:anchor-type="as-char" draw:z-index="7" svg:width="0.52916666666667cm" svg:height="0.44979166666667cm"><draw:image xlink:href="Pictures/bdc69509e8ea0962eff4361c6eb0f5f1.png" xlink:type="simple" xlink:show="embed" xlink:actuate="onLoad"/></draw:frame>untuk menyimpan data keterkaita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perencanaan:rpjmd:tujuan</dc:title>
  </office:meta>
</office:document-meta>
</file>