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0843a6e6142ddb3b9126c56a0c06cdd.jpg"/>
  <manifest:file-entry manifest:media-type="image/png" manifest:full-path="Pictures/0a150d64611ce1c35f5b2733b98b3659.png"/>
  <manifest:file-entry manifest:media-type="image/jpeg" manifest:full-path="Pictures/4288cdbbcfe3ae50ea459f3277339b59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strategi"/><text:bookmark-start text:name="__RefHeading___prosedur_operasional_rpjmd_strategi_pembangunan_1"/><text:bookmark-start text:name="prosedur_operasional_rpjmd_strategi_pembangunan"/>Prosedur Operasional RPJMD Strategi Pembangunan<text:bookmark-end text:name="__RefHeading___prosedur_operasional_rpjmd_strategi_pembangunan_1"/><text:bookmark-end text:name="prosedur_operasional_rpjmd_strategi_pembangun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Strategi Pembangunan merupakan strategi pembangunan daerah tertentu berupa langkah-langkah yang berisikan program-program indikatif untuk mewujudkan visi dan misi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pernyataan yang menjelaskan bagaimana tujuan dan sasaran akan dicapai yang selanjutnya diperjelas dengan serangkaian arah kebijak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PJMD Strategi Pembangunan adalah sebagai berikut:</text:p>
      <text:list text:style-name="List_20_1" text:continue-numbering="false">
        <text:list-item>
          <text:p text:style-name="LastListParagraph_List_20_1_Content_First"> Strategi pembangunan daerah tertentu yang ada pada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PJMD Strategi Pembangun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Strategi</text:span><text:span text:style-name="Strong_20_Emphasis">, </text:span>maka akan tampil list RPJMD Strategi Pembangunan. Tampilan aplikasi sebagai berikut:<draw:frame draw:style-name="media" draw:name="list_strategi.jpg Legend" text:anchor-type="as-char" draw:z-index="0" svg:width="50.588333333333cm" style:rel-width="100%"><draw:text-box><text:p text:style-name="legendcenter"><draw:frame draw:style-name="media" draw:name="list_strategi.jpg" text:anchor-type="as-char" draw:z-index="0" svg:width="50.588333333333cm" style:rel-width="100%" svg:height="21.457708333333cm" style:rel-height="scale"><draw:image xlink:href="Pictures/60843a6e6142ddb3b9126c56a0c06cdd.jpg" xlink:type="simple" xlink:show="embed" xlink:actuate="onLoad"/></draw:frame>list_strategi.jpg</text:p></draw:text-box></draw:frame></text:p>
        </text:list-item>
        <text:list-item>
          <text:p text:style-name="List_20_1_Content"> Untuk menambahkan data RPJMD Strategi Pembangunan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Strategi Pembangunan sebagai berikut:​​​​​​​<draw:frame draw:style-name="media" draw:name="input_strategi.jpg Legend" text:anchor-type="as-char" draw:z-index="0" svg:width="43.33875cm" style:rel-width="100%"><draw:text-box><text:p text:style-name="legendcenter"><draw:frame draw:style-name="media" draw:name="input_strategi.jpg" text:anchor-type="as-char" draw:z-index="2" svg:width="43.33875cm" style:rel-width="100%" svg:height="12.488333333333cm" style:rel-height="scale"><draw:image xlink:href="Pictures/4288cdbbcfe3ae50ea459f3277339b59.jpg" xlink:type="simple" xlink:show="embed" xlink:actuate="onLoad"/></draw:frame>input_strategi.jpg</text:p></draw:text-box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Pilihan <text:span text:style-name="Strong_20_Emphasis">Misi </text:span>dipilih dengan misi pembangunan daerah;</text:p>
        </text:list-item>
        <text:list-item>
          <text:p text:style-name="List_20_1_Content"> Kolom <text:span text:style-name="Strong_20_Emphasis">No Strategi </text:span>diisi dengan nomor urut strategi pembangunan;</text:p>
        </text:list-item>
        <text:list-item>
          <text:p text:style-name="List_20_1_Content"> Kolom <text:span text:style-name="Strong_20_Emphasis">Uraian Strategi </text:span>diisi dengan uraian strategi pembangunan;</text:p>
        </text:list-item>
        <text:list-item>
          <text:p text:style-name="List_20_1_Content"> Kolom <text:span text:style-name="Strong_20_Emphasis">Keterangan</text:span>  diisi dengan keterangan umum tentang strategi pembangunan daerah dalam RPJM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strategi</dc:title>
  </office:meta>
</office:document-meta>
</file>