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4209015bcd478d5a00dd2f52f7f6e9.jpg"/>
  <manifest:file-entry manifest:media-type="image/png" manifest:full-path="Pictures/0a150d64611ce1c35f5b2733b98b3659.png"/>
  <manifest:file-entry manifest:media-type="image/jpeg" manifest:full-path="Pictures/198ee7720fd4483d917b85f99fc002df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setup_rpjmd"/><text:bookmark-start text:name="__RefHeading___prosedur_operasional_periode_rpjmd_1"/><text:bookmark-start text:name="prosedur_operasional_periode_rpjmd"/>Prosedur Operasional Periode RPJMD<text:bookmark-end text:name="__RefHeading___prosedur_operasional_periode_rpjmd_1"/><text:bookmark-end text:name="prosedur_operasional_periode_rpjm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raian RPJMD pada periode tertentu yang sudah ditetapkan berdasarkan Peraturan Daerah yang sudah terbit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nyiapkan Rancangan Akhir RPJMD atau dokumen RPJMD periode tertentu yang sudah ditetapkan berdasarkan Peraturan Daerah yang sudah terbit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/periode RPJMD adalah sebagai berikut:</text:p>
      <text:list text:style-name="List_20_1" text:continue-numbering="false">
        <text:list-item>
          <text:p text:style-name="LastListParagraph_List_20_1_Content_First"> Periode RPJMD yang sesuai dengan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RPJMD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RPJMD, </text:span>maka akan tampil list Rencana Pembangunan Jangka Menengah Daerah (RPJMD) Pemerintah Daerah tertentu. Tampilan aplikasi sebagai berikut:<draw:frame draw:style-name="media" draw:name="list_perioderpjmd.jpg Legend" text:anchor-type="as-char" draw:z-index="0" svg:width="50.535416666667cm" style:rel-width="100%"><draw:text-box><text:p text:style-name="legendcenter"><draw:frame draw:style-name="media" draw:name="list_perioderpjmd.jpg" text:anchor-type="as-char" draw:z-index="0" svg:width="50.535416666667cm" style:rel-width="100%" svg:height="23.230416666667cm" style:rel-height="scale"><draw:image xlink:href="Pictures/c94209015bcd478d5a00dd2f52f7f6e9.jpg" xlink:type="simple" xlink:show="embed" xlink:actuate="onLoad"/></draw:frame>list_perioderpjmd.jpg</text:p></draw:text-box></draw:frame></text:p>
        </text:list-item>
        <text:list-item>
          <text:p text:style-name="List_20_1_Content"> Untuk menambahkan data periode RPJMD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periode RPJMD sebagai berikut:<draw:frame draw:style-name="media" draw:name="input_perioderpjmd.jpg Legend" text:anchor-type="as-char" draw:z-index="0" svg:width="43.047708333333cm" style:rel-width="100%"><draw:text-box><text:p text:style-name="legendcenter"><draw:frame draw:style-name="media" draw:name="input_perioderpjmd.jpg" text:anchor-type="as-char" draw:z-index="2" svg:width="43.047708333333cm" style:rel-width="100%" svg:height="12.54125cm" style:rel-height="scale"><draw:image xlink:href="Pictures/198ee7720fd4483d917b85f99fc002df.jpg" xlink:type="simple" xlink:show="embed" xlink:actuate="onLoad"/></draw:frame>input_perioderpjmd.jpg</text:p></draw:text-box></draw:frame></text:p>
        </text:list-item>
        <text:list-item>
          <text:p text:style-name="List_20_1_Content"> Kolom <text:span text:style-name="Strong_20_Emphasis">Periode</text:span>  diisi dengan periode 5 tahun berkenaan;</text:p>
        </text:list-item>
        <text:list-item>
          <text:p text:style-name="List_20_1_Content"> Kolom <text:span text:style-name="Strong_20_Emphasis">Uraian RPJMD </text:span>diisi dengan nama dari RPJMD kabupaten/kota;</text:p>
        </text:list-item>
        <text:list-item>
          <text:p text:style-name="List_20_1_Content"> Kolom <text:span text:style-name="Strong_20_Emphasis">Tahun </text:span><text:span text:style-name="Strong_20_Emphasis">Awal </text:span>diisi dengan tahun awal periode berkenaan;</text:p>
        </text:list-item>
        <text:list-item>
          <text:p text:style-name="List_20_1_Content"> Kolom <text:span text:style-name="Strong_20_Emphasis">Tahun </text:span><text:span text:style-name="Strong_20_Emphasis">Akhir </text:span>diisi dengan tahun akhir periode berkenaan;</text:p>
        </text:list-item>
        <text:list-item>
          <text:p text:style-name="List_20_1_Content"> Pilihan <text:span text:style-name="Strong_20_Emphasis">Status RPJMD</text:span>  dipilih dengan status dari RPJMD;</text:p>
        </text:list-item>
        <text:list-item>
          <text:p text:style-name="List_20_1_Content"> Kolom <text:span text:style-name="Strong_20_Emphasis">No Perda </text:span>diisi dengan nomor Peraturan Daerah;</text:p>
        </text:list-item>
        <text:list-item>
          <text:p text:style-name="List_20_1_Content"> Kolom <text:span text:style-name="Strong_20_Emphasis">Tgl Perda </text:span>diisi dengan tanggal diterbitkannya Peraturan Daerah;</text:p>
        </text:list-item>
        <text:list-item>
          <text:p text:style-name="List_20_1_Content"> Kolom <text:span text:style-name="Strong_20_Emphasis">Keterangan</text:span>  diisi dengan keterangan umum tentang RPJM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setup_rpjmd</dc:title>
  </office:meta>
</office:document-meta>
</file>