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d607717af6fd0a9d434d1a0fa20ff36.jpg"/>
  <manifest:file-entry manifest:media-type="image/png" manifest:full-path="Pictures/0a150d64611ce1c35f5b2733b98b3659.png"/>
  <manifest:file-entry manifest:media-type="image/jpeg" manifest:full-path="Pictures/c0face4c797c3ff31edc8a14e25c33db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proyeksi_anggaran"/><text:bookmark-start text:name="__RefHeading___prosedur_operasional_rpjmd​_proyeksi_anggaran_1"/><text:bookmark-start text:name="prosedur_operasional_rpjmd​_proyeksi_anggaran"/>Prosedur Operasional RPJMD​ Proyeksi Anggaran<text:bookmark-end text:name="__RefHeading___prosedur_operasional_rpjmd​_proyeksi_anggaran_1"/><text:bookmark-end text:name="prosedur_operasional_rpjmd​_proyeksi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Proyeksi Anggaran merupakan menu pada aplikasi untuk memberikan  gambaran tentang kapasitas atau kemampuan keuangan daerah dalam    mendanai    p   enyelenggaraan    pembangunan daerah tertentu    dengan proyeksi 5 (lima) tahun kedepan   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 data-data perkembangan realisasi anggaran lima tahun, meliputi pendapatan, belanja, dan pembiayaan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Proyeksi Anggaran adalah sebagai berikut:</text:p>
      <text:list text:style-name="List_20_1" text:continue-numbering="false">
        <text:list-item>
          <text:p text:style-name="LastListParagraph_List_20_1_Content_First"> RPJMD Proyeksi Anggaran yang sesuai dengan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PJMD Proyeksi Anggar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Proyeksi Anggaran, </text:span>maka akan tampil list RPJMD Proyeksi Anggaran. Tampilan aplikasi sebagai berikut:<draw:frame draw:style-name="media" draw:name="0" text:anchor-type="as-char" draw:z-index="0" svg:width="49.8475cm" style:rel-width="100%" svg:height="20.452291666667cm" style:rel-height="scale"><draw:image xlink:href="Pictures/cd607717af6fd0a9d434d1a0fa20ff36.jpg" xlink:type="simple" xlink:show="embed" xlink:actuate="onLoad"/></draw:frame></text:p>
        </text:list-item>
        <text:list-item>
          <text:p text:style-name="List_20_1_Content"> Untuk menambahkan data RPJMD Proyeksi Anggar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 pada toolbar di atas, maka akan ditampilkan form isian untuk tambah RPJMD Proyeksi Anggaran sebagai berikut:​​​​​​​​​​​​​​<draw:frame draw:style-name="media" draw:name="2" text:anchor-type="as-char" draw:z-index="2" svg:width="43.97375cm" style:rel-width="100%" svg:height="20.902083333333cm" style:rel-height="scale"><draw:image xlink:href="Pictures/c0face4c797c3ff31edc8a14e25c33db.jpg" xlink:type="simple" xlink:show="embed" xlink:actuate="onLoad"/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Memberi tanda centang (<draw:frame draw:style-name="media" draw:name="3" text:anchor-type="as-char" draw:z-index="3" svg:width="0.52916666666667cm" svg:height="0.555625cm"><draw:image xlink:href="Pictures/dab1bffac020cb2f084098ff69911ab1.png" xlink:type="simple" xlink:show="embed" xlink:actuate="onLoad"/></draw:frame>) pada Uraian Rekening yang akan diisi;​​​​​​​</text:p>
        </text:list-item>
        <text:list-item>
          <text:p text:style-name="List_20_1_Content"> Kolom <text:span text:style-name="Strong_20_Emphasis">Jml Tahun 1</text:span>  diisi dengan jumlah anggaran pada tahun anggaran ke 1;</text:p>
        </text:list-item>
        <text:list-item>
          <text:p text:style-name="List_20_1_Content"> Kolom <text:span text:style-name="Strong_20_Emphasis">Jml Tahun 2</text:span>  diisi dengan jumlah anggaran pada tahun anggaran ke 2;</text:p>
        </text:list-item>
        <text:list-item>
          <text:p text:style-name="List_20_1_Content"> Kolom <text:span text:style-name="Strong_20_Emphasis">Jml Tahun 3</text:span>  diisi dengan jumlah anggaran pada tahun anggaran ke 3;</text:p>
        </text:list-item>
        <text:list-item>
          <text:p text:style-name="List_20_1_Content"> Kolom <text:span text:style-name="Strong_20_Emphasis">Jml Tahun 4</text:span>  diisi dengan jumlah anggaran pada tahun anggaran ke 4;</text:p>
        </text:list-item>
        <text:list-item>
          <text:p text:style-name="List_20_1_Content"> Kolom <text:span text:style-name="Strong_20_Emphasis">Jml Tahun 5</text:span>  diisi dengan jumlah anggaran pada tahun anggaran ke 5;</text:p>
        </text:list-item>
        <text:list-item>
          <text:p text:style-name="List_20_1_Content"> Kolom <text:span text:style-name="Strong_20_Emphasis">Jml Tahun 6</text:span>  diisi dengan jumlah anggaran pada tahun anggaran ke 6;</text:p>
        </text:list-item>
        <text:list-item>
          <text:p text:style-name="List_20_1_Content_Last"> Pastikan semua isian data benar, kemudian tekan tombol penyimpanan data <draw:frame draw:style-name="media" draw:name="4" text:anchor-type="as-char" draw:z-index="4" svg:width="0.52916666666667cm" svg:height="0.44979166666667cm"><draw:image xlink:href="Pictures/bdc69509e8ea0962eff4361c6eb0f5f1.png" xlink:type="simple" xlink:show="embed" xlink:actuate="onLoad"/></draw:frame>di toolbar atas untuk menyimpan data-data proyeksi anggar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proyeksi_anggaran</dc:title>
  </office:meta>
</office:document-meta>
</file>