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d9f74eb3ee0a21641fe857a2c886b7.jpg"/>
  <manifest:file-entry manifest:media-type="image/png" manifest:full-path="Pictures/0a150d64611ce1c35f5b2733b98b3659.png"/>
  <manifest:file-entry manifest:media-type="image/jpeg" manifest:full-path="Pictures/74a9ebb52125193b8331635b2810defc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program_unggulan"/><text:bookmark-start text:name="__RefHeading___prosedur_operasional_rpjmd​_program_unggulan_1"/><text:bookmark-start text:name="prosedur_operasional_rpjmd​_program_unggulan"/>Prosedur Operasional RPJMD​ Program Unggulan<text:bookmark-end text:name="__RefHeading___prosedur_operasional_rpjmd​_program_unggulan_1"/><text:bookmark-end text:name="prosedur_operasional_rpjmd​_program_unggul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PJMD Program Unggulan merupak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nyiapk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PJMD Program Unggulan adalah sebagai berikut:</text:p>
      <text:list text:style-name="List_20_1" text:continue-numbering="false">
        <text:list-item>
          <text:p text:style-name="LastListParagraph_List_20_1_Content_First"> RPJMD Program Unggulan yang sesuai dengan dokumen RPJMD yang sudah ditetapkan berdasarkan Peraturan Daerah yang sudah terbit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RPJMD Program Unggulan:</text:p>
      <text:list text:style-name="List_20_1" text:continue-numbering="false">
        <text:list-item>
          <text:p text:style-name="List_20_1_Content_First"> Masuk ke Aplikasi sebagai Admin Bappeda;</text:p>
        </text:list-item>
        <text:list-item>
          <text:p text:style-name="List_20_1_Content"> Pilih <text:span text:style-name="Strong_20_Emphasis">Modul RPJMD &gt; Menu Program Unggulan, </text:span>maka akan tampil list RPJMD Program Unggulan Pembangunan Daerah. Tampilan aplikasi sebagai berikut:<draw:frame draw:style-name="media" draw:name="list_program_unggulan.jpg Legend" text:anchor-type="as-char" draw:z-index="0" svg:width="50.64125cm" style:rel-width="100%"><draw:text-box><text:p text:style-name="legendcenter"><draw:frame draw:style-name="media" draw:name="list_program_unggulan.jpg" text:anchor-type="as-char" draw:z-index="0" svg:width="50.64125cm" style:rel-width="100%" svg:height="21.510625cm" style:rel-height="scale"><draw:image xlink:href="Pictures/55d9f74eb3ee0a21641fe857a2c886b7.jpg" xlink:type="simple" xlink:show="embed" xlink:actuate="onLoad"/></draw:frame>list_program_unggulan.jpg</text:p></draw:text-box></draw:frame></text:p>
        </text:list-item>
        <text:list-item>
          <text:p text:style-name="List_20_1_Content"> Untuk menambahkan data RPJMD Program Unggulan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PJMD Program Unggulan sebagai berikut:<draw:frame draw:style-name="media" draw:name="input_program_unggulan.jpg Legend" text:anchor-type="as-char" draw:z-index="0" svg:width="43.259375cm" style:rel-width="100%"><draw:text-box><text:p text:style-name="legendcenter"><draw:frame draw:style-name="media" draw:name="input_program_unggulan.jpg" text:anchor-type="as-char" draw:z-index="2" svg:width="43.259375cm" style:rel-width="100%" svg:height="12.514791666667cm" style:rel-height="scale"><draw:image xlink:href="Pictures/74a9ebb52125193b8331635b2810defc.jpg" xlink:type="simple" xlink:show="embed" xlink:actuate="onLoad"/></draw:frame>input_program_unggulan.jpg</text:p></draw:text-box></draw:frame></text:p>
        </text:list-item>
        <text:list-item>
          <text:p text:style-name="List_20_1_Content"> Pilihan <text:span text:style-name="Strong_20_Emphasis">Periode RPJMD</text:span>  dipilih dengan periode RPJMD 5 tahun berkenaan;</text:p>
        </text:list-item>
        <text:list-item>
          <text:p text:style-name="List_20_1_Content"> Pilihan <text:span text:style-name="Strong_20_Emphasis">Misi</text:span> dipilih dengan misi pembangunan daerah;</text:p>
        </text:list-item>
        <text:list-item>
          <text:p text:style-name="List_20_1_Content"> Kolom <text:span text:style-name="Strong_20_Emphasis">No Program</text:span>  diisi dengan nomor urut program unggulan pembangunan;</text:p>
        </text:list-item>
        <text:list-item>
          <text:p text:style-name="List_20_1_Content"> Kolom <text:span text:style-name="Strong_20_Emphasis">Uraian Program</text:span>  diisi dengan uraian program unggulan pembangunan;</text:p>
        </text:list-item>
        <text:list-item>
          <text:p text:style-name="List_20_1_Content"> Kolom <text:span text:style-name="Strong_20_Emphasis">Keterangan</text:span>  diisi dengan keterangan umum tentang program unggulan pembangunan daerah dalam RPJMD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program_unggulan</dc:title>
  </office:meta>
</office:document-meta>
</file>