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326f56dc0e0096068f34687507e227.jpg"/>
  <manifest:file-entry manifest:media-type="image/png" manifest:full-path="Pictures/0a150d64611ce1c35f5b2733b98b3659.png"/>
  <manifest:file-entry manifest:media-type="image/jpeg" manifest:full-path="Pictures/bd4d7e5de250ebd392ff0f41e629f4f4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program_pembangunan"/><text:bookmark-start text:name="__RefHeading___prosedur_operasional_rpjmd​_program_pembangunan_1"/><text:bookmark-start text:name="prosedur_operasional_rpjmd​_program_pembangunan"/>Prosedur Operasional RPJMD​ Program Pembangunan<text:bookmark-end text:name="__RefHeading___prosedur_operasional_rpjmd​_program_pembangunan_1"/><text:bookmark-end text:name="prosedur_operasional_rpjmd​_program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Program Pembangunan merupakan</text:p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Program Pembangunan adalah sebagai berikut:</text:p>
      <text:list text:style-name="List_20_1" text:continue-numbering="false">
        <text:list-item>
          <text:p text:style-name="LastListParagraph_List_20_1_Content_First"> RPJMD Program Pembangunan yang sesuai dengan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PJMD Program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Program Pembangunan, </text:span>maka akan tampil list RPJMD Program Pembangunan. Tampilan aplikasi sebagai berikut:​​​​​​​​​​​​​​<draw:frame draw:style-name="media" draw:name="0" text:anchor-type="as-char" draw:z-index="0" svg:width="50.588333333333cm" style:rel-width="100%" svg:height="21.510625cm" style:rel-height="scale"><draw:image xlink:href="Pictures/40326f56dc0e0096068f34687507e227.jpg" xlink:type="simple" xlink:show="embed" xlink:actuate="onLoad"/></draw:frame></text:p>
        </text:list-item>
        <text:list-item>
          <text:p text:style-name="List_20_1_Content"> Untuk menambahkan data RPJMD Program Pembangun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Program Pembangunan sebagai berikut:​​​​​​​​​​​​​​<draw:frame draw:style-name="media" draw:name="2" text:anchor-type="as-char" draw:z-index="2" svg:width="43.894375cm" style:rel-width="100%" svg:height="17.356666666667cm" style:rel-height="scale"><draw:image xlink:href="Pictures/bd4d7e5de250ebd392ff0f41e629f4f4.jpg" xlink:type="simple" xlink:show="embed" xlink:actuate="onLoad"/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</text:span>  dipilih dengan misi pembangunan daerah, untuk memfilter pilihan Sasaran dibawahnya;</text:p>
        </text:list-item>
        <text:list-item>
          <text:p text:style-name="List_20_1_Content"> Pilihan <text:span text:style-name="Strong_20_Emphasis">Sasaran</text:span> dipilih dengan sasaran pembangunan;</text:p>
        </text:list-item>
        <text:list-item>
          <text:p text:style-name="List_20_1_Content"> Pilihan <text:span text:style-name="Strong_20_Emphasis">Bidang Urusan</text:span> dipilih dengan bidang urusan dari satker;</text:p>
        </text:list-item>
        <text:list-item>
          <text:p text:style-name="List_20_1_Content"> Memberi tanda centang (<draw:frame draw:style-name="media" draw:name="3" text:anchor-type="as-char" draw:z-index="3" svg:width="0.52916666666667cm" svg:height="0.555625cm"><draw:image xlink:href="Pictures/dab1bffac020cb2f084098ff69911ab1.png" xlink:type="simple" xlink:show="embed" xlink:actuate="onLoad"/></draw:frame>) pada prioritas program pembangunan;</text:p>
        </text:list-item>
        <text:list-item>
          <text:p text:style-name="List_20_1_Content"> Pilihan <text:span text:style-name="Strong_20_Emphasis">Prioritas Program</text:span> dipilih dengan prioritas program pembangunan;</text:p>
        </text:list-item>
        <text:list-item>
          <text:p text:style-name="List_20_1_Content"> Kolom <text:span text:style-name="Strong_20_Emphasis">Keterangan</text:span> diisi dengan keterangan umum tentang program pembangunan daerah dalam RPJMD;</text:p>
        </text:list-item>
        <text:list-item>
          <text:p text:style-name="List_20_1_Content_Last"> Pastikan semua isian data benar, kemudian tekan tombol penyimpanan data <draw:frame draw:style-name="media" draw:name="4" text:anchor-type="as-char" draw:z-index="4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program_pembangunan</dc:title>
  </office:meta>
</office:document-meta>
</file>