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db0fe1f3984df4c23f0be5fd11d0e37.jpg"/>
  <manifest:file-entry manifest:media-type="image/png" manifest:full-path="Pictures/0a150d64611ce1c35f5b2733b98b3659.png"/>
  <manifest:file-entry manifest:media-type="image/jpeg" manifest:full-path="Pictures/7c5ecddfc7728722cf1d2baf77ad1959.jpg"/>
  <manifest:file-entry manifest:media-type="image/png" manifest:full-path="Pictures/bdc69509e8ea0962eff4361c6eb0f5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rpjmd:permasalahan_pembangunan"/><text:bookmark-start text:name="__RefHeading___prosedur_operasional_rpjmd_permasalahan_pembangunan_1"/><text:bookmark-start text:name="prosedur_operasional_rpjmd_permasalahan_pembangunan"/>Prosedur Operasional RPJMD Permasalahan Pembangunan<text:bookmark-end text:name="__RefHeading___prosedur_operasional_rpjmd_permasalahan_pembangunan_1"/><text:bookmark-end text:name="prosedur_operasional_rpjmd_permasalahan_pembangunan"/></text:h>
      <text:h text:style-name="Heading_20_3" text:outline-level="3"><text:bookmark-start text:name="__RefHeading___fungsi_2"/><text:bookmark-start text:name="fungsi"/>Fungsi<text:bookmark-end text:name="__RefHeading___fungsi_2"/><text:bookmark-end text:name="fungsi"/></text:h>
      <text:p text:style-name="Text_20_body">RPJMD Permasalahan Pembangunan merupakan permasalahan pembangunan daerah tertentu yang dihadapi untuk menentukan isu-isu strategis pembangunan jangka menengah daerah. Permasalahan pembangunan yang disajikan adalah permasalahan pada penyelenggaraan urusan pemerintahan daerah yang relevan yang berdasarkan analisis yang merujuk pada identifikasi permasalahan pembangunan daerah dalam perumusan rancangan awal RPJMD.</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Bappeda</text:p>
          </table:table-cell>
          <table:table-cell office:value-type="string" table:style-name="tablecell">
            <text:p text:style-name="tablealignleft">Menyiapkan perumusan permasalahan pembangunan yang dijabarkan secara deskriptif dalam bentuk uraian kalimat.</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RPJMD Permasalahan Pembangunan adalah sebagai berikut:</text:p>
      <text:list text:style-name="List_20_1" text:continue-numbering="false">
        <text:list-item>
          <text:p text:style-name="LastListParagraph_List_20_1_Content_First"> Permasalahan pembangunan daerah tertentu yang ada pada dokumen RPJMD yang sudah ditetapkan berdasarkan Peraturan Daerah yang sudah terbit.</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gisian ​​​​RPJMD Permasalahan Pembangunan:</text:p>
      <text:list text:style-name="List_20_1" text:continue-numbering="false">
        <text:list-item>
          <text:p text:style-name="List_20_1_Content_First"> Masuk ke Aplikasi sebagai Admin Bappeda;</text:p>
        </text:list-item>
        <text:list-item>
          <text:p text:style-name="List_20_1_Content"> Pilih <text:span text:style-name="Strong_20_Emphasis">Modul RPJMD &gt; Menu Permasalahan Pembangunan</text:span><text:span text:style-name="Strong_20_Emphasis">, </text:span>maka akan tampil list RPJMD Permasalahan Pembangunan Pemerintah Daerah tertentu.. Tampilan aplikasi sebagai berikut:<draw:frame draw:style-name="media" draw:name="list_permasalahan.jpg Legend" text:anchor-type="as-char" draw:z-index="0" svg:width="50.614791666667cm" style:rel-width="100%"><draw:text-box><text:p text:style-name="legendcenter"><draw:frame draw:style-name="media" draw:name="list_permasalahan.jpg" text:anchor-type="as-char" draw:z-index="0" svg:width="50.614791666667cm" style:rel-width="100%" svg:height="22.568958333333cm" style:rel-height="scale"><draw:image xlink:href="Pictures/1db0fe1f3984df4c23f0be5fd11d0e37.jpg" xlink:type="simple" xlink:show="embed" xlink:actuate="onLoad"/></draw:frame>list_permasalahan.jpg</text:p></draw:text-box></draw:frame></text:p>
        </text:list-item>
        <text:list-item>
          <text:p text:style-name="List_20_1_Content"> Untuk menambahkan data RPJMD Permasalahan Pembangunan,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untuk tambah RPJMD Permasalahan Pembangunan sebagai berikut:<draw:frame draw:style-name="media" draw:name="input_permasalahan.jpg Legend" text:anchor-type="as-char" draw:z-index="0" svg:width="42.70375cm" style:rel-width="100%"><draw:text-box><text:p text:style-name="legendcenter"><draw:frame draw:style-name="media" draw:name="input_permasalahan.jpg" text:anchor-type="as-char" draw:z-index="2" svg:width="42.70375cm" style:rel-width="100%" svg:height="13.387916666667cm" style:rel-height="scale"><draw:image xlink:href="Pictures/7c5ecddfc7728722cf1d2baf77ad1959.jpg" xlink:type="simple" xlink:show="embed" xlink:actuate="onLoad"/></draw:frame>input_permasalahan.jpg</text:p></draw:text-box></draw:frame></text:p>
        </text:list-item>
        <text:list-item>
          <text:p text:style-name="List_20_1_Content"> Pilihan <text:span text:style-name="Strong_20_Emphasis">Periode RPJMD</text:span>  dipilih dengan periode RPJMD 5 tahun berkenaan;</text:p>
        </text:list-item>
        <text:list-item>
          <text:p text:style-name="List_20_1_Content"> Pilihan <text:span text:style-name="Strong_20_Emphasis">Bidang</text:span><text:span text:style-name="Strong_20_Emphasis">Urusan</text:span>dipilih dengan bidang urusan dari satker;</text:p>
        </text:list-item>
        <text:list-item>
          <text:p text:style-name="List_20_1_Content"> Kolom <text:span text:style-name="Strong_20_Emphasis">No Permasalahan </text:span>diisi dengan nomor urut permasalahan pembangunan;</text:p>
        </text:list-item>
        <text:list-item>
          <text:p text:style-name="List_20_1_Content"> Kolom <text:span text:style-name="Strong_20_Emphasis">Uraian Permasalahan </text:span>diisi dengan uraian permasalahan yang dihadapi oleh daerah;</text:p>
        </text:list-item>
        <text:list-item>
          <text:p text:style-name="List_20_1_Content"> Kolom <text:span text:style-name="Strong_20_Emphasis">Keterangan</text:span>  diisi dengan keterangan umum tentang permasalahan pembangunan daerah terkait;</text:p>
        </text:list-item>
        <text:list-item>
          <text:p text:style-name="List_20_1_Content_Last"> Pastikan semua isian data benar, kemudian tekan tombol penyimpanan data <draw:frame draw:style-name="media" draw:name="3" text:anchor-type="as-char" draw:z-index="3" svg:width="0.52916666666667cm" svg:height="0.44979166666667cm"><draw:image xlink:href="Pictures/bdc69509e8ea0962eff4361c6eb0f5f1.png" xlink:type="simple" xlink:show="embed" xlink:actuate="onLoad"/></draw:frame>di toolbar atas untuk menyimpan data-data yang telah diisika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rpjmd:permasalahan_pembangunan</dc:title>
  </office:meta>
</office:document-meta>
</file>