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0ecbd1cd2c72ca5ea9710ca2e6a47cc.jpg"/>
  <manifest:file-entry manifest:media-type="image/jpeg" manifest:full-path="Pictures/e6d6048444972c58a1cc328e5e6ca29a.jpg"/>
  <manifest:file-entry manifest:media-type="image/jpeg" manifest:full-path="Pictures/df3f0c738c8974776006a2a4619869a1.jpg"/>
  <manifest:file-entry manifest:media-type="image/jpeg" manifest:full-path="Pictures/3d8c2a4852a42df3b2e9bb99929dbce3.jpg"/>
  <manifest:file-entry manifest:media-type="image/jpeg" manifest:full-path="Pictures/44422074547a3a91f0c0a1af314150dd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erencanaan:rpjmd:laporan_rpjmd"/><text:bookmark-start text:name="__RefHeading___laporan_rpjmd_1"/><text:bookmark-start text:name="laporan_rpjmd"/>Laporan RPJMD<text:bookmark-end text:name="__RefHeading___laporan_rpjmd_1"/><text:bookmark-end text:name="laporan_rpjmd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p text:style-name="Text_20_body">Memberikan informasi mengenai laporan rencana pembangunan jangka menengah daerah (RPJMD) pemerintah daerah tertentu.</text:p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No</text:p>
          </table:table-cell>
          <table:table-cell office:value-type="string" table:style-name="tableheader">
            <text:p text:style-name="Table_20_Heading">Pelaku</text:p>
          </table:table-cell>
          <table:table-cell office:value-type="string" table:style-name="tableheader">
            <text:p text:style-name="Table_20_Heading">Fungsi</text:p>
          </table:table-cell>
        </table:table-row>
        <table:table-row>
          <table:table-cell office:value-type="string" table:style-name="tablecell">
            <text:p text:style-name="tablealignleft">1.</text:p>
          </table:table-cell>
          <table:table-cell office:value-type="string" table:style-name="tablecell">
            <text:p text:style-name="tablealignleft">Admin Bappeda/Pengguna Aplikasi</text:p>
          </table:table-cell>
          <table:table-cell office:value-type="string" table:style-name="tablecell">
            <text:p text:style-name="tablealignleft">Melihat dan mencetak Laporan RPJMD.</text:p>
          </table:table-cell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p text:style-name="Text_20_body">Beberapa prasyarat kondisional sebagai berikut:</text:p>
      <text:list text:style-name="List_20_1" text:continue-numbering="false">
        <text:list-item>
          <text:p text:style-name="LastListParagraph_List_20_1_Content_First"> Semua menu di RPJMD mulai dari periode RPJMD hingga proyeksi anggaran telah terisi.</text:p>
        </text:list-item>
      </text:list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laporan RPJMD:</text:p>
      <text:list text:style-name="List_20_1" text:continue-numbering="false">
        <text:list-item>
          <text:p text:style-name="List_20_1_Content_First"> Masuk ke dalam aplikasi;</text:p>
        </text:list-item>
        <text:list-item>
          <text:p text:style-name="List_20_1_Content"> Pilih <text:span text:style-name="Strong_20_Emphasis">Modul RPJMD &gt; Menu Laporan &gt; Lap. RPJMD Permendagri 50</text:span>, maka akan tampil sebagai berikut:<draw:frame draw:style-name="media" draw:name="laporan_rpjmd.jpg Legend" text:anchor-type="as-char" draw:z-index="0" svg:width="50.4825cm" style:rel-width="100%"><draw:text-box><text:p text:style-name="legendcenter"><draw:frame draw:style-name="media" draw:name="laporan_rpjmd.jpg" text:anchor-type="as-char" draw:z-index="0" svg:width="50.4825cm" style:rel-width="100%" svg:height="19.420416666667cm" style:rel-height="scale"><draw:image xlink:href="Pictures/c0ecbd1cd2c72ca5ea9710ca2e6a47cc.jpg" xlink:type="simple" xlink:show="embed" xlink:actuate="onLoad"/></draw:frame>laporan_rpjmd.jpg</text:p></draw:text-box></draw:frame></text:p>
        </text:list-item>
        <text:list-item>
          <text:p text:style-name="List_20_1_Content"> Pada halaman laporan ini, terdapat beberapa jenis laporan, meliputi:</text:p>
          <text:list text:style-name="List_20_1">
            <text:list-item>
              <text:p text:style-name="List_20_1_Content"> Keterkaitan visi, misi, tujuan, dan sasaran</text:p>
            </text:list-item>
            <text:list-item>
              <text:p text:style-name="List_20_1_Content"> Keterkaitan sasaran, strategi, dan arah kebijakan</text:p>
            </text:list-item>
            <text:list-item>
              <text:p text:style-name="List_20_1_Content"> Kebijakan umum program pembangunan</text:p>
            </text:list-item>
            <text:list-item>
              <text:p text:style-name="List_20_1_Content"> Indikasi rencana program prioritas</text:p>
            </text:list-item>
            <text:list-item>
              <text:p text:style-name="List_20_1_Content"> Indikator kinerja pemerintah daerah</text:p>
            </text:list-item>
            <text:list-item>
              <text:p text:style-name="List_20_1_Content"> Proyeksi anggaran tahunan RPJMD</text:p>
            </text:list-item>
            <text:list-item>
              <text:p text:style-name="List_20_1_Content"> Kapasitas riil kemampuan keuangan daerah​​​​​​</text:p>
            </text:list-item>
          </text:list>
        </text:list-item>
        <text:list-item>
          <text:p text:style-name="List_20_1_Content"> Untuk menampilkan Laporan RPJMD, pilih Periode RPJMD, dan Jenis Laporan.</text:p>
        </text:list-item>
        <text:list-item>
          <text:p text:style-name="List_20_1_Content"> Laporan dapat ditampilkan dalam format PDF dan Spreadsheet.</text:p>
        </text:list-item>
        <text:list-item>
          <text:p text:style-name="List_20_1_Content"> Klik tombol <draw:frame draw:style-name="media" draw:name="toolbar-tampilkan.jpg Legend" text:anchor-type="as-char" draw:z-index="0" svg:width="2.9633333333333cm"><draw:text-box><text:p text:style-name="legendcenter"><draw:frame draw:style-name="media" draw:name="toolbar-tampilkan.jpg" text:anchor-type="as-char" draw:z-index="1" svg:width="2.9633333333333cm" svg:height="0.82020833333333cm"><draw:image xlink:href="Pictures/e6d6048444972c58a1cc328e5e6ca29a.jpg" xlink:type="simple" xlink:show="embed" xlink:actuate="onLoad"/></draw:frame>toolbar-tampilkan.jpg</text:p></draw:text-box></draw:frame>maka akan ditampilkan jenis-jenis Laporan RPJMD sebagai berikut:</text:p>
          <text:list text:style-name="List_20_1">
            <text:list-item>
              <text:p text:style-name="List_20_1_Content"> <text:span text:style-name="Strong_20_Emphasis">Keterkaitan visi, misi, tujuan, dan sasaran</text:span><draw:frame draw:style-name="media" draw:name="laporan_rpjmd_1.jpg Legend" text:anchor-type="as-char" draw:z-index="0" svg:width="31.988125cm" style:rel-width="100%"><draw:text-box><text:p text:style-name="legendcenter"><draw:frame draw:style-name="media" draw:name="laporan_rpjmd_1.jpg" text:anchor-type="as-char" draw:z-index="2" svg:width="31.988125cm" style:rel-width="100%" svg:height="21.166666666667cm" style:rel-height="scale"><draw:image xlink:href="Pictures/df3f0c738c8974776006a2a4619869a1.jpg" xlink:type="simple" xlink:show="embed" xlink:actuate="onLoad"/></draw:frame>laporan_rpjmd_1.jpg</text:p></draw:text-box></draw:frame></text:p>
            </text:list-item>
            <text:list-item>
              <text:p text:style-name="List_20_1_Content"> <text:span text:style-name="Strong_20_Emphasis">Keterkaitan sasaran, strategi, dan arah kebijakan</text:span><draw:frame draw:style-name="media" draw:name="laporan_rpjmd_2.jpg Legend" text:anchor-type="as-char" draw:z-index="0" svg:width="31.90875cm" style:rel-width="100%"><draw:text-box><text:p text:style-name="legendcenter"><draw:frame draw:style-name="media" draw:name="laporan_rpjmd_2.jpg" text:anchor-type="as-char" draw:z-index="3" svg:width="31.90875cm" style:rel-width="100%" svg:height="21.060833333333cm" style:rel-height="scale"><draw:image xlink:href="Pictures/3d8c2a4852a42df3b2e9bb99929dbce3.jpg" xlink:type="simple" xlink:show="embed" xlink:actuate="onLoad"/></draw:frame>laporan_rpjmd_2.jpg</text:p></draw:text-box></draw:frame></text:p>
            </text:list-item>
            <text:list-item>
              <text:p text:style-name="List_20_1_Content"> <text:span text:style-name="Strong_20_Emphasis">Kebijakan umum program pembangunan</text:span><draw:frame draw:style-name="media" draw:name="laporan_rpjmd_3.jpg Legend" text:anchor-type="as-char" draw:z-index="0" svg:width="32.22625cm" style:rel-width="100%"><draw:text-box><text:p text:style-name="legendcenter"><draw:frame draw:style-name="media" draw:name="laporan_rpjmd_3.jpg" text:anchor-type="as-char" draw:z-index="4" svg:width="32.22625cm" style:rel-width="100%" svg:height="22.754166666667cm" style:rel-height="scale"><draw:image xlink:href="Pictures/44422074547a3a91f0c0a1af314150dd.jpg" xlink:type="simple" xlink:show="embed" xlink:actuate="onLoad"/></draw:frame>laporan_rpjmd_3.jpg</text:p></draw:text-box></draw:frame></text:p>
            </text:list-item>
            <text:list-item>
              <text:p text:style-name="List_20_1_Content"> <text:span text:style-name="Strong_20_Emphasis">Indikasi rencana program prioritas</text:span></text:p>
            </text:list-item>
            <text:list-item/>
          </text:list>
        </text:list-item>
        <text:list-item>
          <text:p text:style-name="List_20_1_Content"> Indikator kinerja pemerintah daerah</text:p>
        </text:list-item>
        <text:list-item>
          <text:p text:style-name="List_20_1_Content"> Proyeksi anggaran tahunan RPJMD</text:p>
        </text:list-item>
        <text:list-item>
          <text:p text:style-name="List_20_1_Content_Last"> Kapasitas riil kemampuan keuangan daerah​​​​​​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perencanaan:rpjmd:laporan_rpjmd</dc:title>
  </office:meta>
</office:document-meta>
</file>