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eda627cf7398c652da0ed14a2eebfb.jpg"/>
  <manifest:file-entry manifest:media-type="image/png" manifest:full-path="Pictures/0a150d64611ce1c35f5b2733b98b3659.png"/>
  <manifest:file-entry manifest:media-type="image/jpeg" manifest:full-path="Pictures/bc3938298879d86bdb08fe30a79e6d08.jpg"/>
  <manifest:file-entry manifest:media-type="image/png" manifest:full-path="Pictures/dab1bffac020cb2f084098ff69911ab1.png"/>
  <manifest:file-entry manifest:media-type="image/png" manifest:full-path="Pictures/bdc69509e8ea0962eff4361c6eb0f5f1.png"/>
  <manifest:file-entry manifest:media-type="image/jpeg" manifest:full-path="Pictures/0f85a8b6af9d53782f8b35f5f6f8bea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keterkaitan_sasaran_strategi"/><text:bookmark-start text:name="__RefHeading___prosedur_operasional_keterkaitan_rpjmd_sasaran_strategi_arah_kebijakan_dan_kebijakan_umum_1"/><text:bookmark-start text:name="prosedur_operasional_keterkaitan_rpjmd_sasaran_strategi_arah_kebijakan_dan_kebijakan_umum"/>Prosedur Operasional Keterkaitan RPJMD Sasaran, Strategi, Arah Kebijakan, dan kebijakan Umum<text:bookmark-end text:name="__RefHeading___prosedur_operasional_keterkaitan_rpjmd_sasaran_strategi_arah_kebijakan_dan_kebijakan_umum_1"/><text:bookmark-end text:name="prosedur_operasional_keterkaitan_rpjmd_sasaran_strategi_arah_kebijakan_dan_kebijakan_umum"/></text:h>
      <text:h text:style-name="Heading_20_3" text:outline-level="3"><text:bookmark-start text:name="__RefHeading___keterkaitan_rpjmd_strategi_dengan_sasaran_pembangunan_2"/><text:bookmark-start text:name="keterkaitan_rpjmd_strategi_dengan_sasaran_pembangunan"/>Keterkaitan RPJMD Strategi dengan Sasaran Pembangunan<text:bookmark-end text:name="__RefHeading___keterkaitan_rpjmd_strategi_dengan_sasaran_pembangunan_2"/><text:bookmark-end text:name="keterkaitan_rpjmd_strategi_dengan_sasaran_pembangunan"/></text:h>
      <text:p text:style-name="Text_20_body">Berikut adalah prosedur operasional penggunaan aplikasi dalam proses pengisian ​​​​keterkaitan RPJMD Strategi dengan Sasaran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Keterkaitan RPJMD Strategi dengan Sasaran Pembangunan dapat ditampilkan dengan cara klik <text:span text:style-name="Strong_20_Emphasis">Modul RPJMD &gt;</text:span><text:span text:style-name="Strong_20_Emphasis">Menu Strategi &gt; View Detail RPJMD Strategi Pembangunan</text:span>, atau <text:span text:style-name="Strong_20_Emphasis">Menu Sasaran &gt; View Detail RPJMD Sasaran Pembangunan</text:span>:<draw:frame draw:style-name="media" draw:name="detail_strategi.jpg Legend" text:anchor-type="as-char" draw:z-index="0" svg:width="43.418125cm" style:rel-width="100%"><draw:text-box><text:p text:style-name="legendcenter"><draw:frame draw:style-name="media" draw:name="detail_strategi.jpg" text:anchor-type="as-char" draw:z-index="0" svg:width="43.418125cm" style:rel-width="100%" svg:height="28.786666666667cm" style:rel-height="scale"><draw:image xlink:href="Pictures/31eda627cf7398c652da0ed14a2eebfb.jpg" xlink:type="simple" xlink:show="embed" xlink:actuate="onLoad"/></draw:frame>detail_strategi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di bagian tengah tampilan view Detail RPJMD Strategi Pembangunan, maka akan ditampilkan form pengisian untuk tambah keterkaitan RPJMD Strategi dengan Sasaran Pembangunan sebagai berikut:​​​​​​​<draw:frame draw:style-name="media" draw:name="kaitan_strategi_sasaran.jpg Legend" text:anchor-type="as-char" draw:z-index="0" svg:width="44.079583333333cm" style:rel-width="100%"><draw:text-box><text:p text:style-name="legendcenter"><draw:frame draw:style-name="media" draw:name="kaitan_strategi_sasaran.jpg" text:anchor-type="as-char" draw:z-index="2" svg:width="44.079583333333cm" style:rel-width="100%" svg:height="17.568333333333cm" style:rel-height="scale"><draw:image xlink:href="Pictures/bc3938298879d86bdb08fe30a79e6d08.jpg" xlink:type="simple" xlink:show="embed" xlink:actuate="onLoad"/></draw:frame>kaitan_strategi_sasaran.jpg</text:p></draw:text-box></draw:frame></text:p>
        </text:list-item>
        <text:list-item>
          <text:p text:style-name="List_20_1_Content"> Berikan tanda centang (<draw:frame draw:style-name="media" draw:name="3" text:anchor-type="as-char" draw:z-index="3" svg:width="0.52916666666667cm" svg:height="0.68791666666667cm"><draw:image xlink:href="Pictures/dab1bffac020cb2f084098ff69911ab1.png" xlink:type="simple" xlink:show="embed" xlink:actuate="onLoad"/></draw:frame>) pada Sasaran Pembangunan yang akan dikaitkan dengan Strategi;</text:p>
        </text:list-item>
        <text:list-item>
          <text:p text:style-name="List_20_1_Content_Last"> Tekan tombol <draw:frame draw:style-name="media" draw:name="4" text:anchor-type="as-char" draw:z-index="4" svg:width="0.52916666666667cm" svg:height="0.44979166666667cm"><draw:image xlink:href="Pictures/bdc69509e8ea0962eff4361c6eb0f5f1.png" xlink:type="simple" xlink:show="embed" xlink:actuate="onLoad"/></draw:frame>untuk menyimpan data keterkaitan.</text:p>
        </text:list-item>
      </text:list>
      <text:h text:style-name="Heading_20_3" text:outline-level="3"><text:bookmark-start text:name="__RefHeading___keterkaitan_rpjmd_strategi_dengan_arah_kebijakan_pembangunan_3"/><text:bookmark-start text:name="keterkaitan_rpjmd_strategi_dengan_arah_kebijakan_pembangunan"/>Keterkaitan RPJMD Strategi dengan Arah Kebijakan Pembangunan<text:bookmark-end text:name="__RefHeading___keterkaitan_rpjmd_strategi_dengan_arah_kebijakan_pembangunan_3"/><text:bookmark-end text:name="keterkaitan_rpjmd_strategi_dengan_arah_kebijakan_pembangunan"/></text:h>
      <text:p text:style-name="Text_20_body">Berikut adalah prosedur operasional penggunaan aplikasi dalam proses pengisian ​​​​keterkaitan RPJMD Strategi dengan Arah Kebijakan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Keterkaitan RPJMD Strategi dengan Sasaran Pembangunan dapat ditampilkan dengan cara klik <text:span text:style-name="Strong_20_Emphasis">Modul RPJMD &gt;</text:span><text:span text:style-name="Strong_20_Emphasis">Menu Strategi &gt; View Detail RPJMD Strategi Pembangunan</text:span>;</text:p>
        </text:list-item>
        <text:list-item>
          <text:p text:style-name="List_20_1_Content"> Klik tombol <draw:frame draw:style-name="media" draw:name="5" text:anchor-type="as-char" draw:z-index="5" svg:width="0.66145833333333cm" svg:height="0.555625cm"><draw:image xlink:href="Pictures/0a150d64611ce1c35f5b2733b98b3659.png" xlink:type="simple" xlink:show="embed" xlink:actuate="onLoad"/></draw:frame>di bagian tengah tampilan view Detail RPJMD Strategi Pembangunan, maka akan ditampilkan form pengisian untuk tambah keterkaitan RPJMD Strategi dengan Arah Kebijakan Pembangunan sebagai berikut:​​​​​​​​​​​​​​​​​​​​​<draw:frame draw:style-name="media" draw:name="6" text:anchor-type="as-char" draw:z-index="6" svg:width="43.259375cm" style:rel-width="100%" svg:height="18.415cm" style:rel-height="scale"><draw:image xlink:href="Pictures/0f85a8b6af9d53782f8b35f5f6f8bea4.jpg" xlink:type="simple" xlink:show="embed" xlink:actuate="onLoad"/></draw:frame></text:p>
        </text:list-item>
        <text:list-item>
          <text:p text:style-name="List_20_1_Content"> Berikan tanda centang (<draw:frame draw:style-name="media" draw:name="7" text:anchor-type="as-char" draw:z-index="7" svg:width="0.52916666666667cm" svg:height="0.68791666666667cm"><draw:image xlink:href="Pictures/dab1bffac020cb2f084098ff69911ab1.png" xlink:type="simple" xlink:show="embed" xlink:actuate="onLoad"/></draw:frame>) pada Arah Kebijakan Pembangunan yang akan dikaitkan dengan Strategi;</text:p>
        </text:list-item>
        <text:list-item>
          <text:p text:style-name="List_20_1_Content_Last"> Tekan tombol <draw:frame draw:style-name="media" draw:name="8" text:anchor-type="as-char" draw:z-index="8" svg:width="0.52916666666667cm" svg:height="0.44979166666667cm"><draw:image xlink:href="Pictures/bdc69509e8ea0962eff4361c6eb0f5f1.png" xlink:type="simple" xlink:show="embed" xlink:actuate="onLoad"/></draw:frame>untuk menyimpan data keterkaitan.</text:p>
        </text:list-item>
      </text:list>
      <text:h text:style-name="Heading_20_3" text:outline-level="3"><text:bookmark-start text:name="__RefHeading___keterkaitan_rpjmd_strategi_dengan_kebijakan_umum_pembangunan_4"/><text:bookmark-start text:name="keterkaitan_rpjmd_strategi_dengan_kebijakan_umum_pembangunan"/>Keterkaitan RPJMD Strategi dengan Kebijakan Umum Pembangunan<text:bookmark-end text:name="__RefHeading___keterkaitan_rpjmd_strategi_dengan_kebijakan_umum_pembangunan_4"/><text:bookmark-end text:name="keterkaitan_rpjmd_strategi_dengan_kebijakan_umum_pembangun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keterkaitan_sasaran_strategi</dc:title>
  </office:meta>
</office:document-meta>
</file>