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98e9a3a35bbfd5f7762197caa749c6f.jpg"/>
  <manifest:file-entry manifest:media-type="image/png" manifest:full-path="Pictures/0a150d64611ce1c35f5b2733b98b3659.png"/>
  <manifest:file-entry manifest:media-type="image/jpeg" manifest:full-path="Pictures/38cc4bbee7f37d70e312ab06fe2f3214.jpg"/>
  <manifest:file-entry manifest:media-type="image/png" manifest:full-path="Pictures/dab1bffac020cb2f084098ff69911ab1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keterkaitan_program_unggulan_pembangunan"/><text:bookmark-start text:name="__RefHeading___prosedur_operasional_keterkaitan_rpjmd_program_unggulan_dengan_program_pembangunan_1"/><text:bookmark-start text:name="prosedur_operasional_keterkaitan_rpjmd_program_unggulan_dengan_program_pembangunan"/>Prosedur Operasional Keterkaitan RPJMD Program Unggulan dengan Program Pembangunan<text:bookmark-end text:name="__RefHeading___prosedur_operasional_keterkaitan_rpjmd_program_unggulan_dengan_program_pembangunan_1"/><text:bookmark-end text:name="prosedur_operasional_keterkaitan_rpjmd_program_unggulan_dengan_program_pembangunan"/></text:h>
      <text:p text:style-name="Text_20_body">Berikut adalah prosedur operasional penggunaan aplikasi dalam proses pengisian ​​​​keterkaitan RPJMD Program Unggulan dengan Program Pembangun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Keterkaitan RPJMD Strategi dengan Sasaran Pembangunan dapat ditampilkan dengan cara klik <text:span text:style-name="Strong_20_Emphasis">Modul RPJMD &gt;</text:span><text:span text:style-name="Strong_20_Emphasis">Menu Program Unggulan &gt; View Detail RPJMD Program Unggulan Pembangunan Daerah</text:span>:<draw:frame draw:style-name="media" draw:name="0" text:anchor-type="as-char" draw:z-index="0" svg:width="43.841458333333cm" style:rel-width="100%" svg:height="17.092083333333cm" style:rel-height="scale"><draw:image xlink:href="Pictures/d98e9a3a35bbfd5f7762197caa749c6f.jpg" xlink:type="simple" xlink:show="embed" xlink:actuate="onLoad"/></draw:frame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di bagian bawah tampilan view Detail RPJMD Program Unggulan Pembangunan Daerah, maka akan ditampilkan form pengisian untuk tambah keterkaitan RPJMD Program Unggulan dengan Program Pembangunan sebagai berikut:​​​​​​​<draw:frame draw:style-name="media" draw:name="2" text:anchor-type="as-char" draw:z-index="2" svg:width="43.33875cm" style:rel-width="100%" svg:height="17.436041666667cm" style:rel-height="scale"><draw:image xlink:href="Pictures/38cc4bbee7f37d70e312ab06fe2f3214.jpg" xlink:type="simple" xlink:show="embed" xlink:actuate="onLoad"/></draw:frame></text:p>
        </text:list-item>
        <text:list-item>
          <text:p text:style-name="List_20_1_Content"> Berikan tanda centang (<draw:frame draw:style-name="media" draw:name="3" text:anchor-type="as-char" draw:z-index="3" svg:width="0.52916666666667cm" svg:height="0.68791666666667cm"><draw:image xlink:href="Pictures/dab1bffac020cb2f084098ff69911ab1.png" xlink:type="simple" xlink:show="embed" xlink:actuate="onLoad"/></draw:frame>) pada Program Pembangunan yang akan dikaitkan dengan Program Unggulan;</text:p>
        </text:list-item>
        <text:list-item>
          <text:p text:style-name="List_20_1_Content_Last"> Tekan tombol <draw:frame draw:style-name="media" draw:name="4" text:anchor-type="as-char" draw:z-index="4" svg:width="0.52916666666667cm" svg:height="0.44979166666667cm"><draw:image xlink:href="Pictures/bdc69509e8ea0962eff4361c6eb0f5f1.png" xlink:type="simple" xlink:show="embed" xlink:actuate="onLoad"/></draw:frame>untuk menyimpan data keterkait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keterkaitan_program_unggulan_pembangunan</dc:title>
  </office:meta>
</office:document-meta>
</file>