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ccba7d0c68add7df5ba2326eaa1177.jpg"/>
  <manifest:file-entry manifest:media-type="image/png" manifest:full-path="Pictures/0a150d64611ce1c35f5b2733b98b3659.png"/>
  <manifest:file-entry manifest:media-type="image/jpeg" manifest:full-path="Pictures/26bc1be802b321183fb4f0be9963654f.jp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kebijakan_umum"/><text:bookmark-start text:name="__RefHeading___prosedur_operasional_rpjmd_kebijakan_umum_1"/><text:bookmark-start text:name="prosedur_operasional_rpjmd_kebijakan_umum"/>Prosedur Operasional RPJMD Kebijakan Umum<text:bookmark-end text:name="__RefHeading___prosedur_operasional_rpjmd_kebijakan_umum_1"/><text:bookmark-end text:name="prosedur_operasional_rpjmd_kebijakan_umum"/></text:h>
      <text:h text:style-name="Heading_20_3" text:outline-level="3"><text:bookmark-start text:name="__RefHeading___fungsi_2"/><text:bookmark-start text:name="fungsi"/>Fungsi<text:bookmark-end text:name="__RefHeading___fungsi_2"/><text:bookmark-end text:name="fungsi"/></text:h>
      <text:p text:style-name="Text_20_body">RPJMD Kebijakan Umum merupakan kebijakan umum pembangunan daerah tertentu untuk memperoleh cerita strategi melalui program-program yang saling terkait dan rasional dalam mendukung pencapaian indikator dan target sasaran yang ditetapkan. Agar kebijakan umum dapat dijadikan pedoman dalam menentukan program prioritas yang tepat, kebijakan umum dibuat dalam empat perspektif sesuai strateginya, yaitu perspektif masyarakat/layanan, proses internal, kelembagaan, dan keuang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appeda</text:p>
          </table:table-cell>
          <table:table-cell office:value-type="string" table:style-nam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PJMD Kebijakan Umum adalah sebagai berikut:</text:p>
      <text:list text:style-name="List_20_1" text:continue-numbering="false">
        <text:list-item>
          <text:p text:style-name="LastListParagraph_List_20_1_Content_First"> Kebijakan umum pembangunan daerah tertentu yang ada pada dokumen RPJMD yang sudah ditetapkan berdasarkan Peraturan Daerah yang sud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PJMD Kebijakan Umum:</text:p>
      <text:list text:style-name="List_20_1" text:continue-numbering="false">
        <text:list-item>
          <text:p text:style-name="List_20_1_Content_First"> Masuk ke Aplikasi sebagai Admin Bappeda;</text:p>
        </text:list-item>
        <text:list-item>
          <text:p text:style-name="List_20_1_Content"> Pilih <text:span text:style-name="Strong_20_Emphasis">Modul RPJMD &gt; Menu Kebijakan Umum</text:span><text:span text:style-name="Strong_20_Emphasis">, </text:span>maka akan tampil list RPJMD Kebijakan Umum Pembangunan. Tampilan aplikasi sebagai berikut:​​​​​​​​​​​​​​​​​​​​​<draw:frame draw:style-name="media" draw:name="list_kebijakan_umum.jpg Legend" text:anchor-type="as-char" draw:z-index="0" svg:width="50.614791666667cm" style:rel-width="100%"><draw:text-box><text:p text:style-name="legendcenter"><draw:frame draw:style-name="media" draw:name="list_kebijakan_umum.jpg" text:anchor-type="as-char" draw:z-index="0" svg:width="50.614791666667cm" style:rel-width="100%" svg:height="22.595416666667cm" style:rel-height="scale"><draw:image xlink:href="Pictures/b5ccba7d0c68add7df5ba2326eaa1177.jpg" xlink:type="simple" xlink:show="embed" xlink:actuate="onLoad"/></draw:frame>list_kebijakan_umum.jpg</text:p></draw:text-box></draw:frame></text:p>
        </text:list-item>
        <text:list-item>
          <text:p text:style-name="List_20_1_Content"> Untuk menambahkan data RPJMD Kebijakan Umum,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untuk tambah RPJMD Kebijakan Umum Pembangunan sebagai berikut:​​​​​​​​​​​​​​​​​​​​​<draw:frame draw:style-name="media" draw:name="input_kebijakan_umum.jpg Legend" text:anchor-type="as-char" draw:z-index="0" svg:width="42.783125cm" style:rel-width="100%"><draw:text-box><text:p text:style-name="legendcenter"><draw:frame draw:style-name="media" draw:name="input_kebijakan_umum.jpg" text:anchor-type="as-char" draw:z-index="2" svg:width="42.783125cm" style:rel-width="100%" svg:height="13.49375cm" style:rel-height="scale"><draw:image xlink:href="Pictures/26bc1be802b321183fb4f0be9963654f.jpg" xlink:type="simple" xlink:show="embed" xlink:actuate="onLoad"/></draw:frame>input_kebijakan_umum.jpg</text:p></draw:text-box></draw:frame></text:p>
        </text:list-item>
        <text:list-item>
          <text:p text:style-name="List_20_1_Content"> Pilihan <text:span text:style-name="Strong_20_Emphasis">Periode RPJMD</text:span>  dipilih dengan periode RPJMD 5 tahun berkenaan;</text:p>
        </text:list-item>
        <text:list-item>
          <text:p text:style-name="List_20_1_Content"> Pilihan <text:span text:style-name="Strong_20_Emphasis">Misi </text:span>dipilih dengan misi pembangunan daerah;</text:p>
        </text:list-item>
        <text:list-item>
          <text:p text:style-name="List_20_1_Content"> Kolom <text:span text:style-name="Strong_20_Emphasis">No Kebijakan </text:span>diisi dengan nomor urut kebijakan umum pembangunan;</text:p>
        </text:list-item>
        <text:list-item>
          <text:p text:style-name="List_20_1_Content"> Kolom <text:span text:style-name="Strong_20_Emphasis">Uraian Kebijakan </text:span>diisi dengan uraian kebijakan umum pembangunan;</text:p>
        </text:list-item>
        <text:list-item>
          <text:p text:style-name="List_20_1_Content"> Pilihan <text:span text:style-name="Strong_20_Emphasis">Perspektif Kebijakan</text:span>  dipilih dengan ​​​​​​​perspektif kebijakan sesuai strateginya. Empat perspektif kebijakan meliputi perspektif masyarakat/layanan, proses internal, kelembagaan, dan keuangan;</text:p>
        </text:list-item>
        <text:list-item>
          <text:p text:style-name="List_20_1_Content_Last">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kebijakan_umum</dc:title>
  </office:meta>
</office:document-meta>
</file>