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a7a73f20a0dd721e4e9addbe4aec9b4.jpg"/>
  <manifest:file-entry manifest:media-type="image/png" manifest:full-path="Pictures/0a150d64611ce1c35f5b2733b98b3659.png"/>
  <manifest:file-entry manifest:media-type="image/jpeg" manifest:full-path="Pictures/00d53ba62fc073436e7b46023d94739b.jpg"/>
  <manifest:file-entry manifest:media-type="image/png" manifest:full-path="Pictures/dab1bffac020cb2f084098ff69911ab1.png"/>
  <manifest:file-entry manifest:media-type="image/png" manifest:full-path="Pictures/bdc69509e8ea0962eff4361c6eb0f5f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rencanaan:rpjmd:arah_kebijakan_tahunan"/><text:bookmark-start text:name="__RefHeading___prosedur_operasional_rpjmd_arah_kebijakan_tahunan_pembangunan_1"/><text:bookmark-start text:name="prosedur_operasional_rpjmd_arah_kebijakan_tahunan_pembangunan"/>Prosedur Operasional RPJMD Arah Kebijakan Tahunan Pembangunan<text:bookmark-end text:name="__RefHeading___prosedur_operasional_rpjmd_arah_kebijakan_tahunan_pembangunan_1"/><text:bookmark-end text:name="prosedur_operasional_rpjmd_arah_kebijakan_tahunan_pembangunan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RPJMD Arah Kebijakan Tahunan Pembangunan merupakan</text:p>
      <text:h text:style-name="Heading_20_3" text:outline-level="3"><text:bookmark-start text:name="__RefHeading___pelaku_operasional​​​​​​​​​​​​​​_3"/><text:bookmark-start text:name="pelaku_operasional​​​​​​​​​​​​​​"/>Pelaku Operasional​​​​​​​​​​​​​​<text:bookmark-end text:name="__RefHeading___pelaku_operasional​​​​​​​​​​​​​​_3"/><text:bookmark-end text:name="pelaku_operasional​​​​​​​​​​​​​​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Bappeda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dalam RPJMD Arah Kebijakan Pembangunan adalah sebagai berikut:</text:p>
      <text:list text:style-name="List_20_1" text:continue-numbering="false">
        <text:list-item>
          <text:p text:style-name="LastListParagraph_List_20_1_Content_First"> Arah kebijakan pembangunan daerah tertentu yang ada pada dokumen RPJMD yang sudah ditetapkan berdasarkan Peraturan Daerah yang sudah terbit.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roses pengisian ​​​​RPJMD Arah Kebijakan Tahunan Pembangunan:</text:p>
      <text:list text:style-name="List_20_1" text:continue-numbering="false">
        <text:list-item>
          <text:p text:style-name="List_20_1_Content_First"> Masuk ke Aplikasi sebagai Admin Bappeda;</text:p>
        </text:list-item>
        <text:list-item>
          <text:p text:style-name="List_20_1_Content"> Pilih <text:span text:style-name="Strong_20_Emphasis">Modul RPJMD &gt; Menu Arah Kebijakan Tahunan</text:span><text:span text:style-name="Strong_20_Emphasis">, </text:span>maka akan tampil list RPJMD Arah Kebijakan Tahunan Pembangunan Daerah. Tampilan aplikasi sebagai berikut:​​​​​​​​​​​​​​​​​​​​​<draw:frame draw:style-name="media" draw:name="0" text:anchor-type="as-char" draw:z-index="0" svg:width="50.588333333333cm" style:rel-width="100%" svg:height="21.457708333333cm" style:rel-height="scale"><draw:image xlink:href="Pictures/ca7a73f20a0dd721e4e9addbe4aec9b4.jpg" xlink:type="simple" xlink:show="embed" xlink:actuate="onLoad"/></draw:frame></text:p>
        </text:list-item>
        <text:list-item>
          <text:p text:style-name="List_20_1_Content"> Untuk menambahkan data RPJMD Arah Kebijakan Tahunan Pembangunan, klik tombol <draw:frame draw:style-name="media" draw:name="1" text:anchor-type="as-char" draw:z-index="1" svg:width="0.52916666666667cm" svg:height="0.44979166666667cm"><draw:image xlink:href="Pictures/0a150d64611ce1c35f5b2733b98b3659.png" xlink:type="simple" xlink:show="embed" xlink:actuate="onLoad"/></draw:frame>pada toolbar di atas, maka akan ditampilkan form isian untuk tambah RPJMD Arah Kebijakan Tahunan Pembangunan sebagai berikut:​​​​​​​​​​​​​​​​​​​​​<draw:frame draw:style-name="media" draw:name="2" text:anchor-type="as-char" draw:z-index="2" svg:width="43.312291666667cm" style:rel-width="100%" svg:height="17.806458333333cm" style:rel-height="scale"><draw:image xlink:href="Pictures/00d53ba62fc073436e7b46023d94739b.jpg" xlink:type="simple" xlink:show="embed" xlink:actuate="onLoad"/></draw:frame></text:p>
        </text:list-item>
        <text:list-item>
          <text:p text:style-name="List_20_1_Content"> Pilihan <text:span text:style-name="Strong_20_Emphasis">Periode RPJMD</text:span>  dipilih dengan periode RPJMD 5 tahun berkenaan;</text:p>
        </text:list-item>
        <text:list-item>
          <text:p text:style-name="List_20_1_Content"> Pilihan <text:span text:style-name="Strong_20_Emphasis">Tahun </text:span>dipilih dengan tahun dalam periode berkenaan;</text:p>
        </text:list-item>
        <text:list-item>
          <text:p text:style-name="List_20_1_Content"> Kolom <text:span text:style-name="Strong_20_Emphasis">Uraian Tujuan </text:span>diisi dengan uraian tujuan pembangunan pada tahun berkenaan;</text:p>
        </text:list-item>
        <text:list-item>
          <text:p text:style-name="List_20_1_Content"> Kolom <text:span text:style-name="Strong_20_Emphasis">Keterangan</text:span>  diisi dengan keterangan umum tentang arah kebijakan tahunan pembangunan daerah dalam RPJMD;</text:p>
        </text:list-item>
        <text:list-item>
          <text:p text:style-name="List_20_1_Content"> Berikan tanda centang (<draw:frame draw:style-name="media" draw:name="3" text:anchor-type="as-char" draw:z-index="3" svg:width="0.66145833333333cm" svg:height="0.68791666666667cm"><draw:image xlink:href="Pictures/dab1bffac020cb2f084098ff69911ab1.png" xlink:type="simple" xlink:show="embed" xlink:actuate="onLoad"/></draw:frame>) pada Arah Kebijakan Pembangunan yang akan dikaitkan dengan Arah Kebijakan Tahunan;</text:p>
        </text:list-item>
        <text:list-item>
          <text:p text:style-name="List_20_1_Content_Last"> Pastikan semua isian data benar, kemudian tekan tombol penyimpanan data <draw:frame draw:style-name="media" draw:name="4" text:anchor-type="as-char" draw:z-index="4" svg:width="0.52916666666667cm" svg:height="0.44979166666667cm"><draw:image xlink:href="Pictures/bdc69509e8ea0962eff4361c6eb0f5f1.png" xlink:type="simple" xlink:show="embed" xlink:actuate="onLoad"/></draw:frame>di toolbar atas untuk menyimpan data-data yang telah diisika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rpjmd:arah_kebijakan_tahunan</dc:title>
  </office:meta>
</office:document-meta>
</file>