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8b05676766f4371bc486098d5519bf.jpg"/>
  <manifest:file-entry manifest:media-type="image/png" manifest:full-path="Pictures/0a150d64611ce1c35f5b2733b98b3659.png"/>
  <manifest:file-entry manifest:media-type="image/jpeg" manifest:full-path="Pictures/3e37245b8d86473c64ead9a25dbfe4d5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arah_kebijakan"/><text:bookmark-start text:name="__RefHeading___prosedur_operasional_rpjmd_arah_kebijakan_pembangunan_1"/><text:bookmark-start text:name="prosedur_operasional_rpjmd_arah_kebijakan_pembangunan"/>Prosedur Operasional RPJMD Arah Kebijakan Pembangunan<text:bookmark-end text:name="__RefHeading___prosedur_operasional_rpjmd_arah_kebijakan_pembangunan_1"/><text:bookmark-end text:name="prosedur_operasional_rpjmd_arah_kebijakan_pembangun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PJMD Arah Kebijakan Pembangunan merupakan</text:p>
      <text:h text:style-name="Heading_20_3" text:outline-level="3"><text:bookmark-start text:name="__RefHeading___pelaku_operasional​​​​​​​​​​​​​​_3"/><text:bookmark-start text:name="pelaku_operasional​​​​​​​​​​​​​​"/>Pelaku Operasional​​​​​​​​​​​​​​<text:bookmark-end text:name="__RefHeading___pelaku_operasional​​​​​​​​​​​​​​_3"/><text:bookmark-end text:name="pelaku_operasional​​​​​​​​​​​​​​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PJMD Arah Kebijakan Pembangunan adalah sebagai berikut:</text:p>
      <text:list text:style-name="List_20_1" text:continue-numbering="false">
        <text:list-item>
          <text:p text:style-name="LastListParagraph_List_20_1_Content_First"> Arah kebijakan pembangunan daerah tertentu yang ada pada dokumen RPJMD yang sudah ditetapkan berdasarkan Peraturan Daerah yang sudah terbit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​​​​RPJMD Arah Kebijakan Pembangunan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Pilih <text:span text:style-name="Strong_20_Emphasis">Modul RPJMD &gt; Menu Arah Kebijakan</text:span><text:span text:style-name="Strong_20_Emphasis">, </text:span>maka akan tampil list RPJMD Arah Kebijakan Pembangunan. Tampilan aplikasi sebagai berikut:​​​​​​​​​​​​​​<draw:frame draw:style-name="media" draw:name="0" text:anchor-type="as-char" draw:z-index="0" svg:width="50.588333333333cm" style:rel-width="100%" svg:height="23.071666666667cm" style:rel-height="scale"><draw:image xlink:href="Pictures/048b05676766f4371bc486098d5519bf.jpg" xlink:type="simple" xlink:show="embed" xlink:actuate="onLoad"/></draw:frame></text:p>
        </text:list-item>
        <text:list-item>
          <text:p text:style-name="List_20_1_Content"> Untuk menambahkan data RPJMD Arah Kebijakan Pembangunan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tambah RPJMD Arah Kebijakan Pembangunan sebagai berikut:​​​​​​​​​​​​​​<draw:frame draw:style-name="media" draw:name="2" text:anchor-type="as-char" draw:z-index="2" svg:width="43.259375cm" style:rel-width="100%" svg:height="12.461875cm" style:rel-height="scale"><draw:image xlink:href="Pictures/3e37245b8d86473c64ead9a25dbfe4d5.jpg" xlink:type="simple" xlink:show="embed" xlink:actuate="onLoad"/></draw:frame></text:p>
        </text:list-item>
        <text:list-item>
          <text:p text:style-name="List_20_1_Content"> Pilihan <text:span text:style-name="Strong_20_Emphasis">Periode RPJMD</text:span>  dipilih dengan periode RPJMD 5 tahun berkenaan;</text:p>
        </text:list-item>
        <text:list-item>
          <text:p text:style-name="List_20_1_Content"> Pilihan <text:span text:style-name="Strong_20_Emphasis">Misi </text:span>dipilih dengan misi pembangunan daerah;</text:p>
        </text:list-item>
        <text:list-item>
          <text:p text:style-name="List_20_1_Content"> Kolom <text:span text:style-name="Strong_20_Emphasis">No Arah Kebijakan </text:span>diisi dengan nomor urut arah kebijakan pembangunan;</text:p>
        </text:list-item>
        <text:list-item>
          <text:p text:style-name="List_20_1_Content"> Kolom <text:span text:style-name="Strong_20_Emphasis">Uraian Arah Kebijakan </text:span>diisi dengan uraian arah kebijakan pembangunan;</text:p>
        </text:list-item>
        <text:list-item>
          <text:p text:style-name="List_20_1_Content"> Kolom <text:span text:style-name="Strong_20_Emphasis">Keterangan</text:span>  diisi dengan keterangan umum tentang arah kebijakan pembangunan daerah dalam RPJMD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arah_kebijakan</dc:title>
  </office:meta>
</office:document-meta>
</file>