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f4fb49256f0a0b18b03e8c0ae04b244.jpg"/>
  <manifest:file-entry manifest:media-type="image/png" manifest:full-path="Pictures/0a150d64611ce1c35f5b2733b98b3659.png"/>
  <manifest:file-entry manifest:media-type="image/jpeg" manifest:full-path="Pictures/bead0bc9c04d95b3b265093e05ee2ac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kpd:tindak_lanjut_hasil_evaluasi_rkpd"/><text:bookmark-start text:name="__RefHeading___prosedur_operasional_tindak_lanjut_hasil_evaluasi_rkpd_1"/><text:bookmark-start text:name="prosedur_operasional_tindak_lanjut_hasil_evaluasi_rkpd"/>Prosedur Operasional Tindak Lanjut Hasil Evaluasi RKPD<text:bookmark-end text:name="__RefHeading___prosedur_operasional_tindak_lanjut_hasil_evaluasi_rkpd_1"/><text:bookmark-end text:name="prosedur_operasional_tindak_lanjut_hasil_evaluasi_rkp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Tindak Lanjut Hasil Evaluasi RKPD :</text:p>
      <text:list text:style-name="List_20_1" text:continue-numbering="false">
        <text:list-item>
          <text:p text:style-name="List_20_1_Content_First"> Masuk ke aplikasi Simral. Login sebagai admin Bappeda;</text:p>
        </text:list-item>
        <text:list-item>
          <text:p text:style-name="List_20_1_Content"> Pilih <text:span text:style-name="Strong_20_Emphasis">RKPD &gt; Evaluasi RKPD &gt; </text:span><text:span text:style-name="Strong_20_Emphasis">Tindak Lanjut, </text:span>maka akan tampil list tindak lanjut hasil evaluasi program RKPD. Tampilan aplikasinya seperti berikut ini :</text:p>
        </text:list-item>
        <text:list-item>
          <text:p text:style-name="List_20_1_Content"> <draw:frame draw:style-name="media" draw:name="list_tindak_lanjut_hasil_evaluasi_rkpd.jpg Legend" text:anchor-type="as-char" draw:z-index="0" svg:width="50.00625cm" style:rel-width="100%"><draw:text-box><text:p text:style-name="legendcenter"><draw:frame draw:style-name="media" draw:name="list_tindak_lanjut_hasil_evaluasi_rkpd.jpg" text:anchor-type="as-char" draw:z-index="0" svg:width="50.00625cm" style:rel-width="100%" svg:height="20.743333333333cm" style:rel-height="scale"><draw:image xlink:href="Pictures/5f4fb49256f0a0b18b03e8c0ae04b244.jpg" xlink:type="simple" xlink:show="embed" xlink:actuate="onLoad"/></draw:frame>list_tindak_lanjut_hasil_evaluasi_rkpd.jpg</text:p></draw:text-box></draw:frame></text:p>
        </text:list-item>
        <text:list-item>
          <text:p text:style-name="List_20_1_Content"> Untuk menambahkan data tindak lanjut hasil evaluasi RKPD klik tombol <draw:frame draw:style-name="media" draw:name="1" text:anchor-type="as-char" draw:z-index="1" svg:width="0.66145833333333cm" svg:height="0.555625cm"><draw:image xlink:href="Pictures/0a150d64611ce1c35f5b2733b98b3659.png" xlink:type="simple" xlink:show="embed" xlink:actuate="onLoad"/></draw:frame>pada toolbar diatas, maka akan tampil form isian untuk tambah tindak lanjut hasil evaluasi RKPD sebagai berikut :</text:p>
        </text:list-item>
        <text:list-item>
          <text:p text:style-name="List_20_1_Content_Last"> <draw:frame draw:style-name="media" draw:name="2" text:anchor-type="as-char" draw:z-index="2" svg:width="44.026666666667cm" style:rel-width="100%" svg:height="25.796875cm" style:rel-height="scale"><draw:image xlink:href="Pictures/bead0bc9c04d95b3b265093e05ee2acd.jp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kpd:tindak_lanjut_hasil_evaluasi_rkpd</dc:title>
  </office:meta>
</office:document-meta>
</file>